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EB000000ED5FA904B0E4389CBD.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CE" svg:font-family="'Arial CE'" style:font-family-generic="roman" style:font-pitch="variable"/>
    <style:font-face style:name="Arial CE1" svg:font-family="'Arial CE'"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obyčejné" style:font-family-generic="modern" style:font-pitch="fixed"/>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roman" style:font-pitch="variable"/>
    <style:font-face style:name="Segoe UI1" svg:font-family="'Segoe UI'" style:font-family-generic="system" style:font-pitch="variable"/>
    <style:font-face style:name="Symbol" svg:font-family="Symbol" style:font-family-generic="system" style:font-pitch="variable"/>
    <style:font-face style:name="Symbol1" svg:font-family="Symbol" style:font-adornments="obyčejné"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obyčejné" style:font-family-generic="roman" style:font-pitch="variable"/>
    <style:font-face style:name="Verdana" svg:font-family="Verdana" style:font-family-generic="roman" style:font-pitch="variable"/>
    <style:font-face style:name="Wingdings" svg:font-family="Wingdings" style:font-adornments="Regular" style:font-pitch="variable" style:font-charset="x-symbol"/>
  </office:font-face-decls>
  <office:automatic-styles>
    <style:style style:name="P1" style:family="paragraph" style:parent-style-name="Footer">
      <style:paragraph-properties fo:text-align="end" style:justify-single-word="false"/>
    </style:style>
    <style:style style:name="P2" style:family="paragraph" style:parent-style-name="Text_20_body">
      <style:paragraph-properties fo:margin-left="4.015cm" fo:margin-right="0.589cm" fo:margin-top="0.002cm" fo:margin-bottom="0cm" style:contextual-spacing="false" fo:text-align="justify" style:justify-single-word="false" fo:text-indent="-3.81cm" style:auto-text-indent="false">
        <style:tab-stops>
          <style:tab-stop style:position="4.015cm"/>
        </style:tab-stops>
      </style:paragraph-properties>
    </style:style>
    <style:style style:name="P3" style:family="paragraph" style:parent-style-name="Text_20_body">
      <style:paragraph-properties fo:margin-left="0.205cm" fo:margin-right="0.584cm" fo:text-align="justify" style:justify-single-word="false"/>
    </style:style>
    <style:style style:name="P4" style:family="paragraph" style:parent-style-name="Text_20_body">
      <style:paragraph-properties fo:margin-left="0.205cm" fo:margin-right="0.589cm" fo:text-align="justify" style:justify-single-word="false"/>
    </style:style>
    <style:style style:name="P5" style:family="paragraph" style:parent-style-name="Heading_20_2">
      <style:paragraph-properties fo:margin-left="2.212cm" fo:margin-right="3.106cm" fo:text-align="center" style:justify-single-word="false"/>
    </style:style>
    <style:style style:name="P6" style:family="paragraph" style:parent-style-name="Heading_20_2">
      <style:paragraph-properties fo:margin-left="0cm" fo:margin-right="3.106cm"/>
    </style:style>
    <style:style style:name="P7" style:family="paragraph" style:parent-style-name="Heading_20_2">
      <style:paragraph-properties fo:margin-left="0cm" fo:margin-top="0.159cm" fo:margin-bottom="0cm" style:contextual-spacing="false"/>
    </style:style>
    <style:style style:name="P8" style:family="paragraph" style:parent-style-name="Heading_20_2">
      <style:paragraph-properties fo:margin-left="0.205cm" fo:margin-top="0.159cm" fo:margin-bottom="0cm" style:contextual-spacing="false"/>
    </style:style>
    <style:style style:name="P9" style:family="paragraph" style:parent-style-name="Standard">
      <style:paragraph-properties fo:orphans="2" fo:widows="2"/>
    </style:style>
    <style:style style:name="P10" style:family="paragraph" style:parent-style-name="Text_20_body">
      <style:paragraph-properties fo:margin-top="0.004cm" fo:margin-bottom="0cm" style:contextual-spacing="false"/>
    </style:style>
    <style:style style:name="P11" style:family="paragraph" style:parent-style-name="Normal_20__28_Web_29_">
      <style:paragraph-properties fo:margin-top="0cm" fo:margin-bottom="0cm" style:contextual-spacing="false"/>
      <style:text-properties fo:color="#000000" loext:opacity="100%" style:font-name="Times New Roman" fo:font-size="12pt" style:font-size-asian="12pt" style:font-size-complex="12pt"/>
    </style:style>
    <style:style style:name="P12" style:family="paragraph" style:parent-style-name="Standard">
      <style:paragraph-properties fo:line-height="150%" fo:text-align="justify" style:justify-single-word="false" style:snap-to-layout-grid="false"/>
      <style:text-properties fo:color="#000000" loext:opacity="100%" fo:font-size="12pt" officeooo:paragraph-rsid="000a6853" style:font-size-asian="12pt" style:font-size-complex="12pt"/>
    </style:style>
    <style:style style:name="P13" style:family="paragraph" style:parent-style-name="Standard">
      <style:paragraph-properties fo:text-align="start" style:justify-single-word="false"/>
      <style:text-properties fo:color="#000000" loext:opacity="100%" fo:font-size="12pt" officeooo:paragraph-rsid="000a6853" style:font-size-asian="12pt" style:font-size-complex="12pt"/>
    </style:style>
    <style:style style:name="P14" style:family="paragraph" style:parent-style-name="Standard">
      <style:paragraph-properties fo:line-height="100%" fo:text-align="justify" style:justify-single-word="false" style:snap-to-layout-grid="false"/>
      <style:text-properties fo:color="#000000" loext:opacity="100%" fo:font-size="12pt" officeooo:paragraph-rsid="000a6853" style:font-size-asian="12pt" style:font-size-complex="12pt"/>
    </style:style>
    <style:style style:name="P15" style:family="paragraph" style:parent-style-name="Standard">
      <style:paragraph-properties fo:text-align="start" style:justify-single-word="false"/>
      <style:text-properties fo:color="#000000" loext:opacity="100%" fo:font-size="12pt" fo:font-style="italic" fo:font-weight="bold" officeooo:paragraph-rsid="000a6853" style:font-size-asian="12pt" style:font-style-asian="italic" style:font-weight-asian="bold" style:font-size-complex="12pt" style:font-style-complex="italic" style:font-weight-complex="bold"/>
    </style:style>
    <style:style style:name="P16" style:family="paragraph" style:parent-style-name="Standard">
      <style:paragraph-properties fo:text-align="start" style:justify-single-word="false"/>
      <style:text-properties fo:color="#000000" loext:opacity="100%" fo:font-size="12pt" fo:font-style="italic" officeooo:paragraph-rsid="000a6853" style:font-size-asian="12pt" style:font-style-asian="italic" style:font-size-complex="12pt" style:font-style-complex="italic"/>
    </style:style>
    <style:style style:name="P17" style:family="paragraph" style:parent-style-name="Standard">
      <style:paragraph-properties fo:text-align="start" style:justify-single-word="false"/>
      <style:text-properties fo:color="#000000" loext:opacity="100%" fo:font-size="12pt" fo:font-style="italic" officeooo:rsid="0002d1a7" officeooo:paragraph-rsid="000a6853" style:font-size-asian="12pt" style:font-style-asian="italic" style:font-size-complex="12pt" style:font-style-complex="italic"/>
    </style:style>
    <style:style style:name="P18" style:family="paragraph" style:parent-style-name="Normal_20__28_Web_29_">
      <style:paragraph-properties fo:margin-top="0cm" fo:margin-bottom="0cm" style:contextual-spacing="false"/>
      <style:text-properties style:use-window-font-color="true" loext:opacity="0%" style:font-name="Times New Roman" fo:font-size="12pt" style:font-size-asian="12pt" style:font-size-complex="12pt" style:font-weight-complex="bold"/>
    </style:style>
    <style:style style:name="P19" style:family="paragraph" style:parent-style-name="Normal_20__28_Web_29_">
      <style:paragraph-properties fo:margin-top="0cm" fo:margin-bottom="0cm" style:contextual-spacing="false"/>
      <style:text-properties fo:font-size="12pt" style:font-size-asian="12pt" style:font-size-complex="12pt"/>
    </style:style>
    <style:style style:name="P20" style:family="paragraph" style:parent-style-name="List_20_Paragraph">
      <style:paragraph-properties fo:margin-left="2.831cm" fo:text-indent="-0.616cm" style:auto-text-indent="false"/>
      <style:text-properties fo:font-size="12pt" style:font-size-asian="12pt" style:font-size-complex="12pt"/>
    </style:style>
    <style:style style:name="P21" style:family="paragraph" style:parent-style-name="Standard">
      <style:paragraph-properties fo:margin-left="0.635cm" fo:text-align="justify" style:justify-single-word="false"/>
      <style:text-properties fo:font-size="12pt" officeooo:paragraph-rsid="000a6853" style:font-size-asian="12pt" style:font-size-complex="12pt"/>
    </style:style>
    <style:style style:name="P22" style:family="paragraph" style:parent-style-name="Text_20_body">
      <style:paragraph-properties fo:margin-left="0.205cm" fo:margin-right="0.584cm" fo:text-align="justify" style:justify-single-word="false"/>
      <style:text-properties fo:font-size="12pt" officeooo:paragraph-rsid="000a6853" style:font-size-asian="12pt" style:font-size-complex="12pt"/>
    </style:style>
    <style:style style:name="P23" style:family="paragraph" style:parent-style-name="Text_20_body">
      <style:paragraph-properties fo:margin-left="0.205cm" fo:margin-right="0.591cm" fo:text-align="justify" style:justify-single-word="false"/>
      <style:text-properties fo:font-size="12pt" officeooo:paragraph-rsid="000a6853" style:font-size-asian="12pt" style:font-size-complex="12pt"/>
    </style:style>
    <style:style style:name="P24" style:family="paragraph" style:parent-style-name="Text_20_body">
      <style:paragraph-properties fo:margin-left="0.205cm" fo:margin-right="0.584cm" fo:text-align="justify" style:justify-single-word="false"/>
      <style:text-properties fo:font-size="12pt" style:font-size-asian="12pt" style:font-size-complex="12pt"/>
    </style:style>
    <style:style style:name="P25" style:family="paragraph" style:parent-style-name="Text_20_body">
      <style:paragraph-properties fo:margin-left="0.205cm" fo:margin-right="0.596cm" fo:text-align="justify" style:justify-single-word="false"/>
      <style:text-properties fo:font-size="12pt" style:font-size-asian="12pt" style:font-size-complex="12pt"/>
    </style:style>
    <style:style style:name="P26" style:family="paragraph" style:parent-style-name="Text_20_body">
      <style:paragraph-properties fo:margin-left="0.201cm" fo:margin-right="0.596cm" fo:margin-top="0.099cm" fo:margin-bottom="0cm" style:contextual-spacing="false" fo:text-align="justify" style:justify-single-word="false"/>
      <style:text-properties fo:font-size="12pt" style:font-size-asian="12pt" style:font-size-complex="12pt"/>
    </style:style>
    <style:style style:name="P27" style:family="paragraph" style:parent-style-name="Text_20_body">
      <style:paragraph-properties fo:margin-left="0.201cm" fo:margin-right="0.596cm" fo:margin-top="0.161cm" fo:margin-bottom="0cm" style:contextual-spacing="false" fo:text-align="justify" style:justify-single-word="false"/>
      <style:text-properties fo:font-size="12pt" style:font-size-asian="12pt" style:font-size-complex="12pt"/>
    </style:style>
    <style:style style:name="P28" style:family="paragraph" style:parent-style-name="Text_20_body">
      <style:paragraph-properties fo:margin-left="0.201cm" fo:margin-right="0.605cm" fo:text-align="justify" style:justify-single-word="false"/>
      <style:text-properties fo:font-size="12pt" style:font-size-asian="12pt" style:font-size-complex="12pt"/>
    </style:style>
    <style:style style:name="P29" style:family="paragraph" style:parent-style-name="Text_20_body">
      <style:paragraph-properties fo:margin-left="0.201cm" fo:margin-right="0.598cm" fo:margin-top="0.002cm" fo:margin-bottom="0cm" style:contextual-spacing="false" fo:text-align="justify" style:justify-single-word="false"/>
      <style:text-properties fo:font-size="12pt" style:font-size-asian="12pt" style:font-size-complex="12pt"/>
    </style:style>
    <style:style style:name="P30" style:family="paragraph" style:parent-style-name="Text_20_body">
      <style:paragraph-properties fo:margin-left="0.201cm" fo:margin-right="0.6cm" fo:text-align="justify" style:justify-single-word="false"/>
      <style:text-properties fo:font-size="12pt" style:font-size-asian="12pt" style:font-size-complex="12pt"/>
    </style:style>
    <style:style style:name="P31" style:family="paragraph" style:parent-style-name="Standard">
      <style:text-properties fo:font-size="12pt" style:font-size-asian="12pt" style:font-size-complex="12pt"/>
    </style:style>
    <style:style style:name="P32" style:family="paragraph" style:parent-style-name="Standard">
      <style:text-properties fo:font-size="12pt" style:font-size-asian="12pt" style:font-size-complex="12pt" style:font-weight-complex="bold"/>
    </style:style>
    <style:style style:name="P33" style:family="paragraph" style:parent-style-name="Standard">
      <style:paragraph-properties fo:line-height="100%" fo:text-align="justify" style:justify-single-word="false" style:snap-to-layout-grid="false"/>
      <style:text-properties fo:font-size="12pt" officeooo:paragraph-rsid="000a6853" style:font-size-asian="12pt" style:font-size-complex="12pt"/>
    </style:style>
    <style:style style:name="P34" style:family="paragraph" style:parent-style-name="Standard">
      <style:paragraph-properties fo:line-height="100%"/>
      <style:text-properties fo:font-size="12pt" officeooo:paragraph-rsid="000a6853" style:font-size-asian="12pt" style:font-size-complex="12pt"/>
    </style:style>
    <style:style style:name="P35" style:family="paragraph" style:parent-style-name="Standard">
      <style:paragraph-properties fo:orphans="2" fo:widows="2"/>
      <style:text-properties fo:font-size="12pt" style:font-size-asian="12pt" style:font-size-complex="12pt"/>
    </style:style>
    <style:style style:name="P36" style:family="paragraph" style:parent-style-name="Standard">
      <style:paragraph-properties fo:margin-right="0.016cm" fo:margin-top="0cm" fo:margin-bottom="0.021cm" style:contextual-spacing="false" fo:line-height="110%" fo:orphans="2" fo:widows="2"/>
      <style:text-properties fo:font-size="12pt" style:font-size-asian="12pt" style:font-size-complex="12pt"/>
    </style:style>
    <style:style style:name="P37" style:family="paragraph" style:parent-style-name="Standard">
      <style:paragraph-properties fo:text-align="start" style:justify-single-word="false"/>
      <style:text-properties fo:font-size="12pt" officeooo:paragraph-rsid="000a6853" style:font-size-asian="12pt" style:font-size-complex="12pt"/>
    </style:style>
    <style:style style:name="P38" style:family="paragraph" style:parent-style-name="Text_20_body">
      <style:paragraph-properties fo:margin-top="0.005cm" fo:margin-bottom="0cm" style:contextual-spacing="false"/>
      <style:text-properties fo:font-size="12pt" style:font-size-asian="12pt" style:font-size-complex="12pt"/>
    </style:style>
    <style:style style:name="P39" style:family="paragraph" style:parent-style-name="Text_20_body">
      <style:text-properties fo:font-size="12pt" style:font-size-asian="12pt" style:font-size-complex="12pt"/>
    </style:style>
    <style:style style:name="P40" style:family="paragraph" style:parent-style-name="Text_20_body">
      <style:paragraph-properties fo:margin-top="0.007cm" fo:margin-bottom="0cm" style:contextual-spacing="false"/>
      <style:text-properties fo:font-size="12pt" style:font-size-asian="12pt" style:font-size-complex="12pt"/>
    </style:style>
    <style:style style:name="P41" style:family="paragraph" style:parent-style-name="Text_20_body">
      <style:paragraph-properties fo:margin-top="0.009cm" fo:margin-bottom="0cm" style:contextual-spacing="false"/>
      <style:text-properties fo:font-size="12pt" style:font-size-asian="12pt" style:font-size-complex="12pt"/>
    </style:style>
    <style:style style:name="P42" style:family="paragraph" style:parent-style-name="Text_20_body">
      <style:paragraph-properties fo:margin-left="0.205cm" fo:line-height="0.483cm"/>
      <style:text-properties fo:font-size="12pt" style:font-size-asian="12pt" style:font-size-complex="12pt"/>
    </style:style>
    <style:style style:name="P43" style:family="paragraph" style:parent-style-name="Standard">
      <style:paragraph-properties fo:margin-left="0.529cm" fo:margin-right="0.529cm" fo:margin-top="0cm" fo:margin-bottom="0.423cm" style:contextual-spacing="false" style:line-height-at-least="0.445cm" fo:text-align="justify" style:justify-single-word="false"/>
      <style:text-properties fo:font-size="12pt" style:font-size-asian="12pt" style:language-asian="cs" style:country-asian="CZ" style:font-size-complex="12pt"/>
    </style:style>
    <style:style style:name="P44" style:family="paragraph" style:parent-style-name="Heading_20_2">
      <style:paragraph-properties fo:margin-left="0cm"/>
      <style:text-properties fo:font-size="12pt" fo:font-weight="bold" style:font-size-asian="12pt" style:font-weight-asian="bold" style:font-size-complex="12pt" style:font-weight-complex="bold"/>
    </style:style>
    <style:style style:name="P45" style:family="paragraph" style:parent-style-name="Standard">
      <style:paragraph-properties fo:text-align="start" style:justify-single-word="false"/>
      <style:text-properties fo:font-size="12pt" fo:font-weight="bold" officeooo:rsid="0002d1a7" officeooo:paragraph-rsid="000a6853" style:font-size-asian="12pt" style:font-weight-asian="bold" style:font-size-complex="12pt" style:font-weight-complex="bold"/>
    </style:style>
    <style:style style:name="P46" style:family="paragraph" style:parent-style-name="Standard">
      <style:paragraph-properties fo:text-align="start" style:justify-single-word="false"/>
      <style:text-properties fo:font-size="12pt" fo:font-weight="bold" officeooo:paragraph-rsid="000a6853" style:font-size-asian="12pt" style:font-weight-asian="bold" style:font-size-complex="12pt" style:font-weight-complex="bold"/>
    </style:style>
    <style:style style:name="P47" style:family="paragraph" style:parent-style-name="Standard">
      <style:text-properties fo:font-size="12pt" style:text-underline-style="solid" style:text-underline-width="auto" style:text-underline-color="font-color" fo:font-weight="bold" style:font-size-asian="12pt" style:font-weight-asian="bold" style:font-size-complex="12pt"/>
    </style:style>
    <style:style style:name="P48" style:family="paragraph" style:parent-style-name="Standard">
      <style:paragraph-properties fo:margin-left="1cm" fo:text-align="justify" style:justify-single-word="false"/>
      <style:text-properties fo:font-size="12pt" style:text-underline-style="solid" style:text-underline-width="auto" style:text-underline-color="font-color" fo:font-weight="bold" officeooo:paragraph-rsid="000a6853" style:font-size-asian="12pt" style:font-weight-asian="bold" style:font-size-complex="12pt"/>
    </style:style>
    <style:style style:name="P49" style:family="paragraph" style:parent-style-name="Standard">
      <style:paragraph-properties fo:text-align="start" style:justify-single-word="false"/>
      <style:text-properties fo:font-size="12pt" fo:font-style="italic" officeooo:paragraph-rsid="000a6853" style:font-size-asian="12pt" style:font-style-asian="italic" style:font-size-complex="12pt" style:font-style-complex="italic"/>
    </style:style>
    <style:style style:name="P50" style:family="paragraph" style:parent-style-name="Standard">
      <style:paragraph-properties fo:text-align="start" style:justify-single-word="false"/>
      <style:text-properties fo:font-size="12pt" fo:font-style="italic" fo:font-weight="bold" officeooo:paragraph-rsid="000a6853" style:font-size-asian="12pt" style:font-style-asian="italic" style:font-weight-asian="bold" style:font-size-complex="12pt" style:font-style-complex="italic" style:font-weight-complex="bold"/>
    </style:style>
    <style:style style:name="P51" style:family="paragraph" style:parent-style-name="Standard">
      <style:text-properties fo:font-size="12pt" fo:font-style="italic" fo:font-weight="bold" style:font-size-asian="12pt" style:font-style-asian="italic" style:font-weight-asian="bold" style:font-size-complex="12pt"/>
    </style:style>
    <style:style style:name="P52" style:family="paragraph" style:parent-style-name="Heading_20_2">
      <style:paragraph-properties fo:margin-left="0.205cm" fo:margin-top="0.159cm" fo:margin-bottom="0cm" style:contextual-spacing="false"/>
      <style:text-properties style:font-name="Times New Roman"/>
    </style:style>
    <style:style style:name="P53" style:family="paragraph" style:parent-style-name="Heading_20_2">
      <style:text-properties fo:font-size="14pt" fo:font-weight="bold" officeooo:rsid="000a6853" officeooo:paragraph-rsid="000a6853" style:font-size-asian="14pt" style:font-weight-asian="bold" style:font-size-complex="14pt" style:font-weight-complex="bold"/>
    </style:style>
    <style:style style:name="P54" style:family="paragraph" style:parent-style-name="Standard">
      <style:paragraph-properties fo:text-align="start" style:justify-single-word="false"/>
      <style:text-properties fo:font-size="14pt" fo:font-weight="bold" officeooo:rsid="0002d1a7" officeooo:paragraph-rsid="000a6853" style:font-size-asian="14pt" style:font-weight-asian="bold" style:font-size-complex="14pt" style:font-weight-complex="bold"/>
    </style:style>
    <style:style style:name="P55" style:family="paragraph" style:parent-style-name="Text_20_body">
      <style:paragraph-properties fo:margin-top="0.011cm" fo:margin-bottom="0cm" style:contextual-spacing="false"/>
      <style:text-properties fo:font-size="14pt" fo:font-weight="bold" style:font-size-asian="14pt" style:font-weight-asian="bold" style:font-size-complex="14pt"/>
    </style:style>
    <style:style style:name="P56" style:family="paragraph" style:parent-style-name="Standard">
      <style:text-properties fo:font-size="14pt" style:font-size-asian="14pt" style:font-size-complex="14pt"/>
    </style:style>
    <style:style style:name="P57" style:family="paragraph" style:parent-style-name="Standard">
      <style:text-properties fo:font-size="14pt" officeooo:paragraph-rsid="000a6853" style:font-size-asian="14pt" style:font-size-complex="14pt"/>
    </style:style>
    <style:style style:name="P58" style:family="paragraph" style:parent-style-name="Standard">
      <style:text-properties fo:font-size="14pt" officeooo:rsid="000a6853" officeooo:paragraph-rsid="000a6853" style:font-size-asian="14pt" style:font-size-complex="14pt"/>
    </style:style>
    <style:style style:name="P59" style:family="paragraph" style:parent-style-name="Standard">
      <style:paragraph-properties fo:text-align="start" style:justify-single-word="false"/>
      <style:text-properties fo:font-size="14pt" fo:font-weight="normal" officeooo:rsid="0002d1a7" officeooo:paragraph-rsid="000a6853" style:font-size-asian="14pt" style:font-weight-asian="normal" style:font-size-complex="14pt" style:font-weight-complex="normal"/>
    </style:style>
    <style:style style:name="P60" style:family="paragraph" style:parent-style-name="Standard">
      <style:text-properties fo:font-size="14pt" fo:font-weight="normal" officeooo:paragraph-rsid="000a6853" style:font-size-asian="14pt" style:font-weight-asian="normal" style:font-size-complex="14pt" style:font-weight-complex="normal"/>
    </style:style>
    <style:style style:name="P61" style:family="paragraph" style:parent-style-name="Standard">
      <style:paragraph-properties fo:text-align="start" style:justify-single-word="false"/>
      <style:text-properties fo:font-size="14pt" fo:font-style="italic" style:text-underline-style="solid" style:text-underline-width="auto" style:text-underline-color="font-color" fo:font-weight="normal" officeooo:rsid="0002d1a7" officeooo:paragraph-rsid="000a6853" style:font-size-asian="14pt" style:font-style-asian="italic" style:font-weight-asian="normal" style:font-size-complex="14pt" style:font-style-complex="italic" style:font-weight-complex="normal"/>
    </style:style>
    <style:style style:name="P62" style:family="paragraph" style:parent-style-name="Standard">
      <style:paragraph-properties fo:line-height="100%" fo:text-align="justify" style:justify-single-word="false"/>
      <style:text-properties officeooo:paragraph-rsid="000a6853"/>
    </style:style>
    <style:style style:name="P63" style:family="paragraph" style:parent-style-name="Standard">
      <style:paragraph-properties fo:text-align="start" style:justify-single-word="false"/>
      <style:text-properties fo:font-size="18pt" fo:font-weight="bold" officeooo:rsid="0002d1a7" officeooo:paragraph-rsid="000a6853" style:font-size-asian="18pt" style:font-weight-asian="bold" style:font-size-complex="18pt" style:font-weight-complex="bold"/>
    </style:style>
    <style:style style:name="P64" style:family="paragraph" style:parent-style-name="Standard">
      <style:paragraph-properties fo:margin-right="0.016cm" fo:margin-top="0cm" fo:margin-bottom="0.021cm" style:contextual-spacing="false" fo:line-height="110%" fo:orphans="2" fo:widows="2"/>
      <style:text-properties fo:color="#333333" loext:opacity="100%" fo:font-size="12pt" style:font-size-asian="12pt" style:font-size-complex="12pt"/>
    </style:style>
    <style:style style:name="P65" style:family="paragraph" style:parent-style-name="Standard">
      <style:text-properties officeooo:paragraph-rsid="000a6853"/>
    </style:style>
    <style:style style:name="P66" style:family="paragraph" style:parent-style-name="Text_20_body">
      <style:paragraph-properties fo:margin-left="1.376cm" fo:margin-right="0.452cm" fo:text-indent="-0.635cm" style:auto-text-indent="false"/>
      <style:text-properties officeooo:paragraph-rsid="000a6853"/>
    </style:style>
    <style:style style:name="P67" style:family="paragraph" style:parent-style-name="Text_20_body">
      <style:paragraph-properties fo:margin-left="1.376cm" fo:margin-right="0.452cm" fo:text-indent="0cm" style:auto-text-indent="false"/>
      <style:text-properties officeooo:paragraph-rsid="000a6853"/>
    </style:style>
    <style:style style:name="P68" style:family="paragraph" style:parent-style-name="Standard">
      <style:text-properties officeooo:rsid="000a6853" officeooo:paragraph-rsid="000a6853"/>
    </style:style>
    <style:style style:name="P69" style:family="paragraph" style:parent-style-name="Heading_20_3">
      <style:paragraph-properties fo:margin-top="0.131cm" fo:margin-bottom="0cm" style:contextual-spacing="false"/>
    </style:style>
    <style:style style:name="P70" style:family="paragraph" style:parent-style-name="Heading_20_3">
      <style:paragraph-properties fo:margin-top="0.002cm" fo:margin-bottom="0cm" style:contextual-spacing="false" fo:text-align="justify" style:justify-single-word="false"/>
    </style:style>
    <style:style style:name="P71" style:family="paragraph" style:parent-style-name="Heading_20_3" style:master-page-name="Converted2">
      <style:paragraph-properties fo:text-align="justify" style:justify-single-word="false" style:page-number="auto"/>
    </style:style>
    <style:style style:name="P72" style:family="paragraph" style:parent-style-name="Heading_20_3">
      <style:paragraph-properties fo:text-align="justify" style:justify-single-word="false"/>
    </style:style>
    <style:style style:name="P73" style:family="paragraph" style:parent-style-name="Heading_20_3">
      <style:paragraph-properties fo:margin-top="0.131cm" fo:margin-bottom="0cm" style:contextual-spacing="false" fo:text-align="justify" style:justify-single-word="false"/>
    </style:style>
    <style:style style:name="P74" style:family="paragraph" style:parent-style-name="Heading_20_3">
      <style:paragraph-properties fo:margin-top="0.002cm" fo:margin-bottom="0cm" style:contextual-spacing="false"/>
    </style:style>
    <style:style style:name="P75" style:family="paragraph" style:parent-style-name="Default">
      <style:text-properties style:font-name="Times New Roman" style:font-name-complex="Times New Roman1" style:font-style-complex="italic"/>
    </style:style>
    <style:style style:name="P76" style:family="paragraph" style:parent-style-name="Heading_20_2">
      <style:paragraph-properties fo:margin-left="2.212cm" fo:margin-right="3.106cm" fo:text-align="center" style:justify-single-word="false"/>
    </style:style>
    <style:style style:name="P77" style:family="paragraph" style:parent-style-name="Heading_20_2">
      <style:text-properties fo:font-size="16pt" fo:font-weight="normal" style:font-size-asian="16pt" style:font-weight-asian="normal" style:font-size-complex="16pt"/>
    </style:style>
    <style:style style:name="P78" style:family="paragraph" style:parent-style-name="Heading_20_2">
      <style:paragraph-properties fo:margin-left="0cm"/>
      <style:text-properties fo:font-size="16pt" fo:font-weight="normal" style:font-size-asian="16pt" style:font-weight-asian="normal" style:font-size-complex="16pt"/>
    </style:style>
    <style:style style:name="P79" style:family="paragraph" style:parent-style-name="Heading_20_2">
      <style:paragraph-properties fo:margin-left="0cm" fo:margin-top="0.159cm" fo:margin-bottom="0cm" style:contextual-spacing="false"/>
    </style:style>
    <style:style style:name="P80" style:family="paragraph" style:parent-style-name="Heading_20_2">
      <style:paragraph-properties fo:margin-left="0cm" fo:margin-top="0.159cm" fo:margin-bottom="0cm" style:contextual-spacing="false"/>
      <style:text-properties fo:font-size="20pt" fo:font-style="italic" style:font-size-asian="20pt" style:font-style-asian="italic" style:font-size-complex="20pt"/>
    </style:style>
    <style:style style:name="P81" style:family="paragraph" style:parent-style-name="Heading_20_2">
      <style:paragraph-properties fo:margin-left="0cm"/>
      <style:text-properties fo:font-size="12pt" fo:font-weight="bold" style:font-size-asian="12pt" style:font-weight-asian="bold" style:font-size-complex="12pt" style:font-weight-complex="bold"/>
    </style:style>
    <style:style style:name="P82" style:family="paragraph" style:parent-style-name="List_20_Paragraph" style:list-style-name="WWNum2">
      <style:paragraph-properties text:number-lines="false" text:line-number="0" style:snap-to-layout-grid="false"/>
      <style:text-properties fo:font-size="14pt" officeooo:paragraph-rsid="000a6853" style:font-size-asian="14pt" style:font-size-complex="14pt"/>
    </style:style>
    <style:style style:name="P83" style:family="paragraph" style:parent-style-name="List_20_Paragraph" style:list-style-name="WWNum12">
      <style:paragraph-properties fo:margin-left="1.453cm" fo:margin-right="0.591cm" fo:text-align="justify" style:justify-single-word="false" fo:text-indent="-0.635cm" style:auto-text-indent="false">
        <style:tab-stops>
          <style:tab-stop style:position="0.617cm"/>
        </style:tab-stops>
      </style:paragraph-properties>
      <style:text-properties fo:font-size="12pt" style:font-size-asian="12pt" style:font-size-complex="12pt"/>
    </style:style>
    <style:style style:name="P84" style:family="paragraph" style:parent-style-name="List_20_Paragraph" style:list-style-name="WWNum18">
      <style:paragraph-properties fo:margin-left="1.453cm" fo:line-height="0.517cm" fo:text-indent="-0.616cm" style:auto-text-indent="false">
        <style:tab-stops>
          <style:tab-stop style:position="1.455cm"/>
        </style:tab-stops>
      </style:paragraph-properties>
      <style:text-properties fo:font-size="12pt" style:font-size-asian="12pt" style:font-size-complex="12pt"/>
    </style:style>
    <style:style style:name="P85" style:family="paragraph" style:parent-style-name="List_20_Paragraph" style:list-style-name="WWNum18">
      <style:paragraph-properties fo:margin-left="1.453cm" fo:margin-top="0.004cm" fo:margin-bottom="0cm" style:contextual-spacing="false" fo:line-height="0.517cm" fo:text-indent="-0.616cm" style:auto-text-indent="false">
        <style:tab-stops>
          <style:tab-stop style:position="1.455cm"/>
        </style:tab-stops>
      </style:paragraph-properties>
      <style:text-properties fo:font-size="12pt" style:font-size-asian="12pt" style:font-size-complex="12pt"/>
    </style:style>
    <style:style style:name="P86" style:family="paragraph" style:parent-style-name="List_20_Paragraph" style:list-style-name="WWNum18">
      <style:paragraph-properties fo:margin-left="1.453cm" fo:margin-top="0.002cm" fo:margin-bottom="0cm" style:contextual-spacing="false" fo:line-height="0.517cm" fo:text-indent="-0.616cm" style:auto-text-indent="false">
        <style:tab-stops>
          <style:tab-stop style:position="1.455cm"/>
        </style:tab-stops>
      </style:paragraph-properties>
      <style:text-properties fo:font-size="12pt" style:font-size-asian="12pt" style:font-size-complex="12pt"/>
    </style:style>
    <style:style style:name="P87" style:family="paragraph" style:parent-style-name="List_20_Paragraph" style:list-style-name="WWNum18">
      <style:paragraph-properties fo:margin-left="1.453cm" fo:margin-top="0.002cm" fo:margin-bottom="0cm" style:contextual-spacing="false" fo:line-height="0.519cm" fo:text-indent="-0.616cm" style:auto-text-indent="false">
        <style:tab-stops>
          <style:tab-stop style:position="1.455cm"/>
        </style:tab-stops>
      </style:paragraph-properties>
      <style:text-properties fo:font-size="12pt" style:font-size-asian="12pt" style:font-size-complex="12pt"/>
    </style:style>
    <style:style style:name="P88" style:family="paragraph" style:parent-style-name="List_20_Paragraph" style:list-style-name="WWNum18">
      <style:paragraph-properties fo:margin-left="1.453cm" fo:line-height="0.515cm" fo:text-indent="-0.616cm" style:auto-text-indent="false">
        <style:tab-stops>
          <style:tab-stop style:position="1.455cm"/>
        </style:tab-stops>
      </style:paragraph-properties>
      <style:text-properties fo:font-size="12pt" style:font-size-asian="12pt" style:font-size-complex="12pt"/>
    </style:style>
    <style:style style:name="P89" style:family="paragraph" style:parent-style-name="List_20_Paragraph">
      <style:paragraph-properties fo:margin-top="0cm" fo:margin-bottom="0.353cm" style:contextual-spacing="true" fo:line-height="100%" fo:text-align="justify" style:justify-single-word="false" fo:orphans="2" fo:widows="2"/>
      <style:text-properties fo:font-size="12pt" officeooo:paragraph-rsid="000a6853" style:font-size-asian="12pt" style:language-asian="cs" style:country-asian="CZ" style:font-size-complex="12pt"/>
    </style:style>
    <style:style style:name="P90" style:family="paragraph" style:parent-style-name="List_20_Paragraph" style:list-style-name="WWNum24">
      <style:paragraph-properties fo:margin-top="0cm" fo:margin-bottom="0.353cm" style:contextual-spacing="true" fo:line-height="100%" fo:text-align="justify" style:justify-single-word="false" fo:orphans="2" fo:widows="2"/>
      <style:text-properties officeooo:paragraph-rsid="000a6853"/>
    </style:style>
    <style:style style:name="P91" style:family="paragraph" style:parent-style-name="List_20_Paragraph" style:list-style-name="WWNum32">
      <style:paragraph-properties fo:margin-top="0cm" fo:margin-bottom="0.353cm" style:contextual-spacing="true" fo:line-height="100%" fo:text-align="justify" style:justify-single-word="false" fo:orphans="2" fo:widows="2"/>
      <style:text-properties officeooo:paragraph-rsid="000a6853"/>
    </style:style>
    <style:style style:name="P92" style:family="paragraph" style:parent-style-name="List_20_Paragraph">
      <style:paragraph-properties fo:margin-top="0cm" fo:margin-bottom="0.353cm" style:contextual-spacing="true" fo:line-height="100%" fo:text-align="justify" style:justify-single-word="false" fo:orphans="2" fo:widows="2"/>
      <style:text-properties officeooo:paragraph-rsid="000a6853"/>
    </style:style>
    <style:style style:name="P93" style:family="paragraph" style:parent-style-name="List_20_Paragraph" style:list-style-name="L4">
      <style:paragraph-properties fo:margin-top="0cm" fo:margin-bottom="0.353cm" style:contextual-spacing="true" fo:line-height="100%" fo:text-align="justify" style:justify-single-word="false" fo:orphans="2" fo:widows="2"/>
      <style:text-properties officeooo:paragraph-rsid="000a6853"/>
    </style:style>
    <style:style style:name="P94" style:family="paragraph" style:parent-style-name="List_20_Paragraph" style:list-style-name="WWNum28">
      <style:paragraph-properties fo:line-height="100%" fo:text-align="justify" style:justify-single-word="false" style:snap-to-layout-grid="false"/>
      <style:text-properties officeooo:paragraph-rsid="000a6853"/>
    </style:style>
    <style:style style:name="P95" style:family="paragraph" style:parent-style-name="List_20_Paragraph" style:list-style-name="WWNum36">
      <style:paragraph-properties fo:margin-top="0cm" fo:margin-bottom="0cm" style:contextual-spacing="true" fo:line-height="100%" fo:text-align="justify" style:justify-single-word="false" style:snap-to-layout-grid="false"/>
      <style:text-properties officeooo:paragraph-rsid="000a6853"/>
    </style:style>
    <style:style style:name="P96" style:family="paragraph" style:parent-style-name="List_20_Paragraph">
      <style:paragraph-properties fo:margin-top="0cm" fo:margin-bottom="0.353cm" style:contextual-spacing="true" fo:line-height="100%" fo:text-align="justify" style:justify-single-word="false" fo:orphans="2" fo:widows="2"/>
      <style:text-properties fo:font-weight="bold" officeooo:paragraph-rsid="000a6853" style:font-weight-asian="bold" style:font-weight-complex="bold"/>
    </style:style>
    <style:style style:name="P97" style:family="paragraph" style:parent-style-name="List_20_Paragraph">
      <style:paragraph-properties fo:margin-top="0cm" fo:margin-bottom="0.353cm" style:contextual-spacing="true" fo:line-height="100%" fo:text-align="justify" style:justify-single-word="false" fo:orphans="2" fo:widows="2"/>
      <style:text-properties fo:font-style="italic" officeooo:paragraph-rsid="000a6853" style:font-style-asian="italic" style:font-style-complex="italic"/>
    </style:style>
    <style:style style:name="P98" style:family="paragraph" style:parent-style-name="List_20_Paragraph">
      <style:paragraph-properties fo:margin-top="0cm" fo:margin-bottom="0.353cm" style:contextual-spacing="true" fo:line-height="100%" fo:text-align="justify" style:justify-single-word="false" fo:orphans="2" fo:widows="2"/>
      <style:text-properties fo:font-style="italic" fo:font-weight="bold" officeooo:paragraph-rsid="000a6853" style:font-style-asian="italic" style:font-weight-asian="bold" style:font-style-complex="italic" style:font-weight-complex="bold"/>
    </style:style>
    <style:style style:name="P99" style:family="paragraph" style:parent-style-name="Standard">
      <loext:graphic-properties draw:fill="solid" draw:fill-color="#fcf3f5"/>
      <style:paragraph-properties fo:background-color="#fcf3f5"/>
    </style:style>
    <style:style style:name="P100" style:family="paragraph" style:parent-style-name="Standard">
      <style:text-properties fo:font-size="28pt" style:font-size-asian="28pt" style:font-size-complex="28pt"/>
    </style:style>
    <style:style style:name="P101" style:family="paragraph" style:parent-style-name="Standard">
      <loext:graphic-properties draw:fill="solid" draw:fill-color="#fcf3f5"/>
      <style:paragraph-properties fo:background-color="#fcf3f5"/>
      <style:text-properties fo:color="#211922" loext:opacity="100%" style:font-name="Segoe UI" fo:font-size="9pt" style:font-size-asian="9pt" style:language-asian="cs" style:country-asian="CZ" style:font-name-complex="Segoe UI1" style:font-size-complex="9pt"/>
    </style:style>
    <style:style style:name="P102" style:family="paragraph" style:parent-style-name="Standard">
      <style:paragraph-properties fo:margin-top="0.494cm" fo:margin-bottom="0.494cm" style:contextual-spacing="false" fo:orphans="2" fo:widows="2"/>
      <style:text-properties fo:color="#0000ff" loext:opacity="100%" style:font-name="Arial CE" fo:font-size="14pt" fo:font-style="italic" style:text-underline-style="solid" style:text-underline-width="auto" style:text-underline-color="font-color" style:font-size-asian="14pt" style:font-style-asian="italic" style:font-name-complex="Arial CE1" style:font-size-complex="14pt"/>
    </style:style>
    <style:style style:name="P103" style:family="paragraph" style:parent-style-name="Standard">
      <style:paragraph-properties fo:text-align="center" style:justify-single-word="false"/>
    </style:style>
    <style:style style:name="P104" style:family="paragraph" style:parent-style-name="Standard">
      <style:paragraph-properties fo:text-align="center" style:justify-single-word="false"/>
      <style:text-properties fo:font-size="16pt" style:text-underline-style="solid" style:text-underline-width="auto" style:text-underline-color="font-color" fo:font-weight="bold" style:font-size-asian="16pt" style:font-weight-asian="bold" style:font-size-complex="10pt"/>
    </style:style>
    <style:style style:name="P105" style:family="paragraph" style:parent-style-name="Standard">
      <style:text-properties fo:font-size="16pt" fo:font-weight="bold" style:font-size-asian="16pt" style:font-weight-asian="bold" style:font-size-complex="16pt"/>
    </style:style>
    <style:style style:name="P106" style:family="paragraph" style:parent-style-name="Standard">
      <style:paragraph-properties fo:text-align="center" style:justify-single-word="false"/>
      <style:text-properties fo:font-size="16pt" fo:font-weight="bold" style:font-size-asian="16pt" style:font-weight-asian="bold" style:font-size-complex="16pt"/>
    </style:style>
    <style:style style:name="P107" style:family="paragraph" style:parent-style-name="Standard">
      <style:text-properties fo:font-style="italic" style:font-style-asian="italic" style:font-size-complex="10pt"/>
    </style:style>
    <style:style style:name="P108" style:family="paragraph" style:parent-style-name="Standard" style:master-page-name="Converted1">
      <style:paragraph-properties style:page-number="auto"/>
    </style:style>
    <style:style style:name="P109" style:family="paragraph" style:parent-style-name="Standard">
      <style:text-properties fo:font-weight="bold" style:font-weight-asian="bold"/>
    </style:style>
    <style:style style:name="P110" style:family="paragraph" style:parent-style-name="Standard">
      <style:paragraph-properties fo:margin-top="0cm" fo:margin-bottom="0.071cm" style:contextual-spacing="false" fo:line-height="100%"/>
      <style:text-properties fo:font-size="12pt" fo:font-weight="bold" officeooo:paragraph-rsid="000a6853" style:font-size-asian="12pt" style:font-weight-asian="bold" style:font-size-complex="12pt"/>
    </style:style>
    <style:style style:name="P111" style:family="paragraph" style:parent-style-name="Standard">
      <style:paragraph-properties fo:line-height="100%" fo:text-align="justify" style:justify-single-word="false" style:snap-to-layout-grid="false"/>
      <style:text-properties fo:font-size="12pt" fo:font-weight="bold" officeooo:paragraph-rsid="000a6853" style:font-size-asian="12pt" style:font-weight-asian="bold" style:font-size-complex="12pt"/>
    </style:style>
    <style:style style:name="P112" style:family="paragraph" style:parent-style-name="Standard">
      <style:paragraph-properties fo:line-height="100%" fo:text-align="justify" style:justify-single-word="false" style:snap-to-layout-grid="false"/>
      <style:text-properties fo:font-size="12pt" fo:font-weight="bold" officeooo:paragraph-rsid="000a6853" style:font-size-asian="12pt" style:font-weight-asian="bold" style:font-size-complex="12pt" style:font-weight-complex="bold"/>
    </style:style>
    <style:style style:name="P113" style:family="paragraph" style:parent-style-name="Standard">
      <style:paragraph-properties fo:margin-left="1cm" fo:line-height="100%" fo:text-align="justify" style:justify-single-word="false"/>
      <style:text-properties fo:font-size="12pt" fo:font-weight="bold" officeooo:paragraph-rsid="000a6853" style:font-size-asian="12pt" style:font-weight-asian="bold" style:font-size-complex="12pt" style:font-weight-complex="bold"/>
    </style:style>
    <style:style style:name="P114" style:family="paragraph" style:parent-style-name="Standard">
      <style:paragraph-properties fo:margin-left="0.635cm"/>
      <style:text-properties fo:font-size="12pt" fo:font-style="italic" fo:font-weight="bold" style:font-size-asian="12pt" style:font-style-asian="italic" style:font-weight-asian="bold" style:font-size-complex="12pt"/>
    </style:style>
    <style:style style:name="P115" style:family="paragraph" style:parent-style-name="Standard">
      <style:paragraph-properties fo:line-height="100%" fo:text-align="justify" style:justify-single-word="false" style:snap-to-layout-grid="false"/>
      <style:text-properties fo:font-size="12pt" fo:font-style="italic" fo:font-weight="bold" officeooo:paragraph-rsid="000a6853" style:font-size-asian="12pt" style:font-style-asian="italic" style:font-weight-asian="bold" style:font-size-complex="12pt" style:font-style-complex="italic" style:font-weight-complex="bold"/>
    </style:style>
    <style:style style:name="P116" style:family="paragraph" style:parent-style-name="Standard">
      <style:paragraph-properties fo:margin-left="1cm" fo:line-height="100%" fo:text-align="justify" style:justify-single-word="false"/>
      <style:text-properties fo:font-size="12pt" fo:font-style="italic" fo:font-weight="bold" officeooo:paragraph-rsid="000a6853" style:font-size-asian="12pt" style:font-style-asian="italic" style:font-weight-asian="bold" style:font-size-complex="12pt" style:font-style-complex="italic" style:font-weight-complex="bold"/>
    </style:style>
    <style:style style:name="P117" style:family="paragraph" style:parent-style-name="Standard">
      <style:paragraph-properties fo:line-height="100%" fo:text-align="justify" style:justify-single-word="false" style:snap-to-layout-grid="false"/>
      <style:text-properties fo:font-size="12pt" fo:font-style="italic" officeooo:paragraph-rsid="000a6853" style:font-size-asian="12pt" style:font-style-asian="italic" style:font-size-complex="12pt" style:font-style-complex="italic"/>
    </style:style>
    <style:style style:name="P118" style:family="paragraph" style:parent-style-name="Standard">
      <style:paragraph-properties fo:margin-left="1cm" fo:line-height="100%" fo:text-align="justify" style:justify-single-word="false"/>
      <style:text-properties fo:font-size="12pt" fo:font-style="italic" officeooo:paragraph-rsid="000a6853" style:font-size-asian="12pt" style:font-style-asian="italic" style:font-size-complex="12pt" style:font-style-complex="italic"/>
    </style:style>
    <style:style style:name="P119" style:family="paragraph" style:parent-style-name="Standard" style:list-style-name="WWNum4">
      <style:paragraph-properties fo:orphans="2" fo:widows="2"/>
      <style:text-properties fo:font-size="12pt" style:font-size-asian="12pt" style:font-size-complex="12pt"/>
    </style:style>
    <style:style style:name="P120" style:family="paragraph" style:parent-style-name="Standard">
      <style:text-properties fo:font-size="12pt" style:font-size-asian="12pt" style:font-size-complex="12pt" style:font-weight-complex="bold"/>
    </style:style>
    <style:style style:name="P121" style:family="paragraph" style:parent-style-name="Standard">
      <style:paragraph-properties fo:line-height="100%" fo:text-align="justify" style:justify-single-word="false" style:snap-to-layout-grid="false"/>
      <style:text-properties fo:font-size="12pt" officeooo:paragraph-rsid="000a6853" style:font-size-asian="12pt" style:font-size-complex="12pt"/>
    </style:style>
    <style:style style:name="P122" style:family="paragraph" style:parent-style-name="Standard" style:list-style-name="L3">
      <style:paragraph-properties fo:line-height="100%" fo:text-align="justify" style:justify-single-word="false" style:snap-to-layout-grid="false"/>
      <style:text-properties fo:font-size="12pt" officeooo:paragraph-rsid="000a6853" style:font-size-asian="12pt" style:font-size-complex="12pt"/>
    </style:style>
    <style:style style:name="P123" style:family="paragraph" style:parent-style-name="Standard">
      <style:paragraph-properties fo:margin-left="1cm" fo:line-height="100%" fo:text-align="justify" style:justify-single-word="false"/>
      <style:text-properties fo:font-size="12pt" officeooo:paragraph-rsid="000a6853" style:font-size-asian="12pt" style:font-size-complex="12pt"/>
    </style:style>
    <style:style style:name="P124" style:family="paragraph" style:parent-style-name="Standard">
      <style:paragraph-properties fo:line-height="100%" fo:text-align="justify" style:justify-single-word="false"/>
      <style:text-properties fo:font-size="12pt" officeooo:paragraph-rsid="000a6853" style:font-size-asian="12pt" style:font-size-complex="12pt"/>
    </style:style>
    <style:style style:name="P125" style:family="paragraph" style:parent-style-name="Standard" style:list-style-name="L5">
      <style:paragraph-properties fo:margin-left="1cm" fo:line-height="100%" fo:text-align="justify" style:justify-single-word="false"/>
      <style:text-properties fo:font-size="12pt" officeooo:paragraph-rsid="000a6853" style:font-size-asian="12pt" style:font-size-complex="12pt"/>
    </style:style>
    <style:style style:name="P126" style:family="paragraph" style:parent-style-name="Standard" style:list-style-name="L2">
      <style:paragraph-properties fo:text-align="start" style:justify-single-word="false"/>
      <style:text-properties fo:font-size="12pt" officeooo:paragraph-rsid="000a6853" style:font-size-asian="12pt" style:font-size-complex="12pt"/>
    </style:style>
    <style:style style:name="P127" style:family="paragraph" style:parent-style-name="Standard">
      <style:paragraph-properties fo:margin-right="1.997cm" fo:line-height="150%" fo:text-align="justify" style:justify-single-word="false">
        <style:tab-stops>
          <style:tab-stop style:position="2cm"/>
        </style:tab-stops>
      </style:paragraph-properties>
      <style:text-properties fo:font-size="12pt" style:font-size-asian="12pt" style:font-size-complex="12pt"/>
    </style:style>
    <style:style style:name="P128" style:family="paragraph" style:parent-style-name="Standard">
      <style:paragraph-properties fo:margin-left="5.611cm" fo:margin-right="5.997cm" fo:text-align="center" style:justify-single-word="false"/>
      <style:text-properties fo:font-size="12pt" style:font-size-asian="12pt"/>
    </style:style>
    <style:style style:name="P129" style:family="paragraph" style:parent-style-name="Standard">
      <style:paragraph-properties fo:margin-right="0.529cm" fo:margin-top="0cm" fo:margin-bottom="0.423cm" style:contextual-spacing="false" style:line-height-at-least="0.445cm" fo:text-align="justify" style:justify-single-word="false"/>
      <style:text-properties fo:font-size="12pt" style:font-size-asian="12pt" style:language-asian="cs" style:country-asian="CZ" style:font-size-complex="12pt"/>
    </style:style>
    <style:style style:name="P130" style:family="paragraph" style:parent-style-name="Standard">
      <style:paragraph-properties fo:margin-left="0.635cm" fo:text-align="justify" style:justify-single-word="false"/>
      <style:text-properties fo:font-size="12pt" officeooo:paragraph-rsid="000a6853" fo:background-color="#ffffff" style:font-size-asian="12pt" style:font-size-complex="12pt"/>
    </style:style>
    <style:style style:name="P131" style:family="paragraph" style:parent-style-name="Standard">
      <style:text-properties fo:font-size="14pt" officeooo:paragraph-rsid="000a6853" style:font-size-asian="14pt" style:font-size-complex="14pt"/>
    </style:style>
    <style:style style:name="P132" style:family="paragraph" style:parent-style-name="Standard">
      <style:paragraph-properties fo:margin-left="0.635cm"/>
      <style:text-properties fo:font-size="14pt" style:font-size-asian="14pt" style:font-size-complex="14pt"/>
    </style:style>
    <style:style style:name="P133" style:family="paragraph" style:parent-style-name="Standard">
      <style:text-properties fo:font-size="14pt" style:text-underline-style="solid" style:text-underline-width="auto" style:text-underline-color="font-color" fo:font-weight="bold" style:font-size-asian="14pt" style:font-weight-asian="bold" style:font-size-complex="14pt"/>
    </style:style>
    <style:style style:name="P134" style:family="paragraph" style:parent-style-name="Standard">
      <style:text-properties fo:font-size="14pt" fo:font-weight="bold" style:font-size-asian="14pt" style:font-weight-asian="bold" style:font-size-complex="14pt"/>
    </style:style>
    <style:style style:name="P135" style:family="paragraph" style:parent-style-name="Standard">
      <style:text-properties style:text-underline-style="solid" style:text-underline-width="auto" style:text-underline-color="font-color"/>
    </style:style>
    <style:style style:name="P136" style:family="paragraph" style:parent-style-name="Standard">
      <style:text-properties fo:font-size="18pt" fo:font-style="italic" fo:font-weight="bold" style:font-size-asian="18pt" style:font-style-asian="italic" style:font-weight-asian="bold" style:font-size-complex="18pt"/>
    </style:style>
    <style:style style:name="P137" style:family="paragraph" style:parent-style-name="Standard">
      <style:paragraph-properties fo:margin-left="0.635cm"/>
      <style:text-properties fo:font-size="18pt" fo:font-style="italic" style:text-underline-style="solid" style:text-underline-width="auto" style:text-underline-color="font-color" fo:font-weight="bold" style:font-size-asian="18pt" style:font-style-asian="italic" style:font-weight-asian="bold" style:font-size-complex="18pt"/>
    </style:style>
    <style:style style:name="P138" style:family="paragraph" style:parent-style-name="Standard">
      <style:text-properties fo:font-size="18pt" fo:font-weight="bold" style:font-size-asian="18pt" style:font-weight-asian="bold" style:font-size-complex="18pt"/>
    </style:style>
    <style:style style:name="P139" style:family="paragraph" style:parent-style-name="Standard">
      <style:paragraph-properties fo:margin-left="0.635cm"/>
    </style:style>
    <style:style style:name="P140" style:family="paragraph" style:parent-style-name="Standard">
      <style:text-properties fo:color="#ff0000" loext:opacity="100%" fo:font-size="14pt" style:font-size-asian="14pt" style:font-size-complex="14pt"/>
    </style:style>
    <style:style style:name="P141" style:family="paragraph" style:parent-style-name="Standard">
      <style:paragraph-properties fo:margin-top="0.131cm" fo:margin-bottom="0cm" style:contextual-spacing="false"/>
    </style:style>
    <style:style style:name="P142" style:family="paragraph" style:parent-style-name="Standard">
      <style:paragraph-properties fo:margin-top="0.131cm" fo:margin-bottom="0cm" style:contextual-spacing="false" fo:text-align="justify" style:justify-single-word="false"/>
    </style:style>
    <style:style style:name="P143" style:family="paragraph" style:parent-style-name="Standard">
      <style:paragraph-properties fo:text-align="justify" style:justify-single-word="false"/>
    </style:style>
    <style:style style:name="P144" style:family="paragraph" style:parent-style-name="Standard">
      <style:paragraph-properties fo:line-height="150%" fo:text-align="justify" style:justify-single-word="false" style:snap-to-layout-grid="false"/>
    </style:style>
    <style:style style:name="P145" style:family="paragraph" style:parent-style-name="Standard">
      <style:paragraph-properties fo:margin-left="2cm" fo:margin-right="1.997cm" fo:line-height="150%" fo:text-align="justify" style:justify-single-word="false" fo:text-indent="-2cm" style:auto-text-indent="false">
        <style:tab-stops>
          <style:tab-stop style:position="2cm"/>
        </style:tab-stops>
      </style:paragraph-properties>
    </style:style>
    <style:style style:name="P146" style:family="paragraph" style:parent-style-name="Standard">
      <style:paragraph-properties fo:margin-right="1.997cm" fo:line-height="150%" fo:text-align="justify" style:justify-single-word="false">
        <style:tab-stops>
          <style:tab-stop style:position="2cm"/>
        </style:tab-stops>
      </style:paragraph-properties>
    </style:style>
    <style:style style:name="P147" style:family="paragraph" style:parent-style-name="Standard" style:list-style-name="L1">
      <style:paragraph-properties fo:text-align="start" style:justify-single-word="false"/>
      <style:text-properties fo:color="#000000" loext:opacity="100%" fo:font-size="12pt" officeooo:paragraph-rsid="000a6853" style:font-size-asian="12pt" style:font-size-complex="12pt"/>
    </style:style>
    <style:style style:name="P148" style:family="paragraph" style:parent-style-name="Standard">
      <style:paragraph-properties fo:line-height="100%" fo:text-align="justify" style:justify-single-word="false" style:snap-to-layout-grid="false"/>
      <style:text-properties fo:color="#000000" loext:opacity="100%" fo:font-size="12pt" officeooo:paragraph-rsid="000a6853" style:font-size-asian="12pt" style:font-size-complex="12pt"/>
    </style:style>
    <style:style style:name="P149" style:family="paragraph" style:parent-style-name="Standard" style:list-style-name="WWNum20">
      <style:paragraph-properties fo:line-height="100%" fo:text-align="justify" style:justify-single-word="false" style:snap-to-layout-grid="false"/>
      <style:text-properties fo:color="#000000" loext:opacity="100%" fo:font-size="12pt" officeooo:paragraph-rsid="000a6853" style:font-size-asian="12pt" style:font-size-complex="12pt"/>
    </style:style>
    <style:style style:name="P150" style:family="paragraph" style:parent-style-name="Standard">
      <style:paragraph-properties fo:line-height="100%" fo:text-align="justify" style:justify-single-word="false" style:snap-to-layout-grid="false"/>
      <style:text-properties fo:color="#000000" loext:opacity="100%" fo:font-size="12pt" fo:font-weight="bold" officeooo:paragraph-rsid="000a6853" style:font-size-asian="12pt" style:font-weight-asian="bold" style:font-size-complex="12pt"/>
    </style:style>
    <style:style style:name="P151" style:family="paragraph" style:parent-style-name="Standard">
      <style:paragraph-properties fo:line-height="100%" fo:text-align="justify" style:justify-single-word="false" style:snap-to-layout-grid="false"/>
      <style:text-properties officeooo:paragraph-rsid="000a6853"/>
    </style:style>
    <style:style style:name="P152" style:family="paragraph" style:parent-style-name="Standard">
      <style:paragraph-properties fo:margin-left="1.27cm" fo:line-height="100%" fo:text-align="justify" style:justify-single-word="false" style:snap-to-layout-grid="false"/>
      <style:text-properties officeooo:paragraph-rsid="000a6853"/>
    </style:style>
    <style:style style:name="P153" style:family="paragraph" style:parent-style-name="Standard" style:list-style-name="WWNum22">
      <style:paragraph-properties fo:line-height="100%" fo:text-align="justify" style:justify-single-word="false" style:snap-to-layout-grid="false"/>
      <style:text-properties officeooo:paragraph-rsid="000a6853"/>
    </style:style>
    <style:style style:name="P154" style:family="paragraph" style:parent-style-name="Standard">
      <style:paragraph-properties fo:margin-left="0.635cm" fo:line-height="100%" fo:text-align="justify" style:justify-single-word="false"/>
      <style:text-properties officeooo:paragraph-rsid="000a6853"/>
    </style:style>
    <style:style style:name="P155" style:family="paragraph" style:parent-style-name="Standard">
      <style:paragraph-properties fo:margin-left="1cm" fo:line-height="100%" fo:text-align="justify" style:justify-single-word="false" fo:text-indent="-0.249cm" style:auto-text-indent="false"/>
      <style:text-properties officeooo:paragraph-rsid="000a6853"/>
    </style:style>
    <style:style style:name="P156" style:family="paragraph" style:parent-style-name="Standard">
      <style:paragraph-properties fo:margin-left="1cm" fo:line-height="100%" fo:text-align="justify" style:justify-single-word="false"/>
      <style:text-properties officeooo:paragraph-rsid="000a6853"/>
    </style:style>
    <style:style style:name="P157" style:family="paragraph" style:parent-style-name="Standard">
      <style:paragraph-properties fo:line-height="100%" fo:text-align="justify" style:justify-single-word="false"/>
      <style:text-properties officeooo:paragraph-rsid="000a6853"/>
    </style:style>
    <style:style style:name="P158" style:family="paragraph" style:parent-style-name="Standard" style:list-style-name="WWNum26">
      <style:paragraph-properties fo:line-height="100%" fo:text-align="justify" style:justify-single-word="false" style:snap-to-layout-grid="false"/>
      <style:text-properties officeooo:paragraph-rsid="000a6853"/>
    </style:style>
    <style:style style:name="P159" style:family="paragraph" style:parent-style-name="Standard" style:list-style-name="WWNum30">
      <style:paragraph-properties fo:line-height="100%" fo:text-align="justify" style:justify-single-word="false" style:snap-to-layout-grid="false"/>
      <style:text-properties officeooo:paragraph-rsid="000a6853"/>
    </style:style>
    <style:style style:name="P160" style:family="paragraph" style:parent-style-name="Standard" style:list-style-name="WWNum34">
      <style:paragraph-properties fo:line-height="100%" fo:text-align="justify" style:justify-single-word="false" style:snap-to-layout-grid="false"/>
      <style:text-properties officeooo:paragraph-rsid="000a6853"/>
    </style:style>
    <style:style style:name="P161" style:family="paragraph" style:parent-style-name="Standard">
      <style:paragraph-properties fo:line-height="100%"/>
      <style:text-properties officeooo:paragraph-rsid="000a6853"/>
    </style:style>
    <style:style style:name="P162" style:family="paragraph" style:parent-style-name="Text_20_body">
      <style:text-properties fo:font-size="13pt" fo:font-weight="bold" style:font-size-asian="13pt" style:font-weight-asian="bold"/>
    </style:style>
    <style:style style:name="P163" style:family="paragraph" style:parent-style-name="Text_20_body">
      <style:paragraph-properties fo:margin-top="0.011cm" fo:margin-bottom="0cm" style:contextual-spacing="false"/>
      <style:text-properties fo:font-size="10.5pt" fo:font-weight="bold" style:font-size-asian="10.5pt" style:font-weight-asian="bold"/>
    </style:style>
    <style:style style:name="P164" style:family="paragraph" style:parent-style-name="Text_20_body">
      <style:paragraph-properties fo:margin-top="0.016cm" fo:margin-bottom="0cm" style:contextual-spacing="false"/>
      <style:text-properties fo:font-size="10.5pt" style:font-size-asian="10.5pt"/>
    </style:style>
    <style:style style:name="P165" style:family="paragraph" style:parent-style-name="Text_20_body">
      <style:paragraph-properties fo:margin-top="0.011cm" fo:margin-bottom="0cm" style:contextual-spacing="false"/>
    </style:style>
    <style:style style:name="P166" style:family="paragraph" style:parent-style-name="Text_20_body" style:list-style-name="WWNum6">
      <style:paragraph-properties fo:margin-left="1.475cm" fo:margin-right="0.591cm" fo:text-align="justify" style:justify-single-word="false" fo:text-indent="-0.635cm" style:auto-text-indent="false"/>
      <style:text-properties fo:font-size="12pt" style:font-size-asian="12pt" style:font-size-complex="12pt"/>
    </style:style>
    <style:style style:name="P167" style:family="paragraph" style:parent-style-name="Text_20_body" style:list-style-name="WWNum6">
      <style:paragraph-properties fo:margin-left="1.475cm" fo:margin-right="0.601cm" fo:text-align="justify" style:justify-single-word="false" fo:text-indent="-0.635cm" style:auto-text-indent="false"/>
      <style:text-properties fo:font-size="12pt" style:font-size-asian="12pt" style:font-size-complex="12pt"/>
    </style:style>
    <style:style style:name="P168" style:family="paragraph" style:parent-style-name="Text_20_body" style:list-style-name="WWNum6">
      <style:paragraph-properties fo:margin-left="1.475cm" fo:margin-right="0.605cm" fo:text-align="justify" style:justify-single-word="false" fo:text-indent="-0.635cm" style:auto-text-indent="false"/>
      <style:text-properties fo:font-size="12pt" style:font-size-asian="12pt" style:font-size-complex="12pt"/>
    </style:style>
    <style:style style:name="P169" style:family="paragraph" style:parent-style-name="Text_20_body" style:list-style-name="WWNum6">
      <style:paragraph-properties fo:margin-left="1.475cm" fo:margin-right="0.6cm" fo:text-align="justify" style:justify-single-word="false" fo:text-indent="-0.635cm" style:auto-text-indent="false"/>
      <style:text-properties fo:font-size="12pt" style:font-size-asian="12pt" style:font-size-complex="12pt"/>
    </style:style>
    <style:style style:name="P170" style:family="paragraph" style:parent-style-name="Text_20_body" style:list-style-name="WWNum8">
      <style:paragraph-properties fo:margin-left="1.475cm" fo:margin-right="0.586cm" fo:text-align="justify" style:justify-single-word="false" fo:text-indent="-0.635cm" style:auto-text-indent="false"/>
      <style:text-properties fo:font-size="12pt" style:font-size-asian="12pt" style:font-size-complex="12pt"/>
    </style:style>
    <style:style style:name="P171" style:family="paragraph" style:parent-style-name="Text_20_body" style:list-style-name="WWNum8">
      <style:paragraph-properties fo:margin-left="1.475cm" fo:margin-right="0.596cm" fo:text-align="justify" style:justify-single-word="false" fo:text-indent="-0.635cm" style:auto-text-indent="false"/>
      <style:text-properties fo:font-size="12pt" style:font-size-asian="12pt" style:font-size-complex="12pt"/>
    </style:style>
    <style:style style:name="P172" style:family="paragraph" style:parent-style-name="Text_20_body" style:list-style-name="WWNum10">
      <style:paragraph-properties fo:margin-left="1.475cm" fo:margin-right="0.591cm" fo:text-align="justify" style:justify-single-word="false" fo:text-indent="-0.635cm" style:auto-text-indent="false"/>
      <style:text-properties fo:font-size="12pt" style:font-size-asian="12pt" style:font-size-complex="12pt"/>
    </style:style>
    <style:style style:name="P173" style:family="paragraph" style:parent-style-name="Text_20_body" style:list-style-name="WWNum10">
      <style:paragraph-properties fo:margin-left="1.475cm" fo:margin-right="0.601cm" fo:text-align="justify" style:justify-single-word="false" fo:text-indent="-0.635cm" style:auto-text-indent="false"/>
      <style:text-properties fo:font-size="12pt" style:font-size-asian="12pt" style:font-size-complex="12pt"/>
    </style:style>
    <style:style style:name="P174" style:family="paragraph" style:parent-style-name="Text_20_body" style:list-style-name="WWNum12">
      <style:paragraph-properties fo:text-align="justify" style:justify-single-word="false"/>
      <style:text-properties fo:font-size="12pt" style:font-size-asian="12pt" style:font-size-complex="12pt"/>
    </style:style>
    <style:style style:name="P175" style:family="paragraph" style:parent-style-name="Text_20_body" style:list-style-name="WWNum12">
      <style:paragraph-properties fo:margin-left="1.453cm" fo:margin-right="0.594cm" fo:text-align="justify" style:justify-single-word="false" fo:text-indent="-0.635cm" style:auto-text-indent="false"/>
      <style:text-properties fo:font-size="12pt" style:font-size-asian="12pt" style:font-size-complex="12pt"/>
    </style:style>
    <style:style style:name="P176" style:family="paragraph" style:parent-style-name="Text_20_body" style:list-style-name="WWNum14">
      <style:paragraph-properties fo:margin-left="1.475cm" fo:margin-right="0.589cm" fo:text-align="justify" style:justify-single-word="false" fo:text-indent="-0.635cm" style:auto-text-indent="false"/>
      <style:text-properties fo:font-size="12pt" style:font-size-asian="12pt" style:font-size-complex="12pt"/>
    </style:style>
    <style:style style:name="P177" style:family="paragraph" style:parent-style-name="Text_20_body" style:list-style-name="WWNum16">
      <style:text-properties fo:font-size="12pt" style:font-size-asian="12pt" style:font-size-complex="12pt"/>
    </style:style>
    <style:style style:name="P178" style:family="paragraph" style:parent-style-name="Text_20_body" style:list-style-name="WWNum16">
      <style:paragraph-properties fo:margin-left="1.376cm" fo:margin-right="0.452cm" fo:text-indent="-0.635cm" style:auto-text-indent="false"/>
      <style:text-properties fo:font-size="12pt" style:font-size-asian="12pt" style:font-size-complex="12pt"/>
    </style:style>
    <style:style style:name="P179" style:family="paragraph" style:parent-style-name="Text_20_body" style:list-style-name="WWNum16">
      <style:paragraph-properties fo:margin-left="1.376cm" fo:margin-right="0.452cm" fo:text-indent="-0.635cm" style:auto-text-indent="false"/>
      <style:text-properties officeooo:paragraph-rsid="000a6853"/>
    </style:style>
    <style:style style:name="P180" style:family="paragraph" style:parent-style-name="Text_20_body">
      <style:text-properties fo:font-size="14pt" style:font-size-asian="14pt"/>
    </style:style>
    <style:style style:name="P181" style:family="paragraph" style:parent-style-name="Text_20_body">
      <style:paragraph-properties fo:margin-top="0.016cm" fo:margin-bottom="0cm" style:contextual-spacing="false"/>
      <style:text-properties fo:font-size="11.5pt" style:font-size-asian="11.5pt"/>
    </style:style>
    <style:style style:name="T1" style:family="text">
      <style:text-properties fo:font-size="14pt" style:font-size-asian="14pt"/>
    </style:style>
    <style:style style:name="T2" style:family="text">
      <style:text-properties fo:font-size="14pt" style:font-size-asian="14pt" style:font-size-complex="14pt"/>
    </style:style>
    <style:style style:name="T3" style:family="text">
      <style:text-properties fo:font-size="14pt" officeooo:rsid="000a6853" style:font-size-asian="14pt" style:font-size-complex="14pt"/>
    </style:style>
    <style:style style:name="T4" style:family="text">
      <style:text-properties fo:font-size="14pt" fo:font-style="italic" style:font-size-asian="14pt" style:font-style-asian="italic" style:font-size-complex="14pt"/>
    </style:style>
    <style:style style:name="T5" style:family="text">
      <style:text-properties fo:font-size="14pt" fo:font-style="italic" style:text-underline-style="solid" style:text-underline-width="auto" style:text-underline-color="font-color" style:font-size-asian="14pt" style:font-style-asian="italic" style:font-size-complex="14pt"/>
    </style:style>
    <style:style style:name="T6" style:family="text">
      <style:text-properties fo:font-size="14pt" style:text-underline-style="solid" style:text-underline-width="auto" style:text-underline-color="font-color" fo:font-weight="bold" style:font-size-asian="14pt" style:font-weight-asian="bold" style:font-size-complex="14pt"/>
    </style:style>
    <style:style style:name="T7" style:family="text">
      <style:text-properties fo:font-size="14pt" style:text-underline-style="solid" style:text-underline-width="auto" style:text-underline-color="font-color" style:font-size-asian="14pt" style:font-size-complex="14pt"/>
    </style:style>
    <style:style style:name="T8" style:family="text">
      <style:text-properties fo:font-size="14pt" style:font-name-asian="Courier New1" style:font-size-asian="14pt" style:font-size-complex="14pt"/>
    </style:style>
    <style:style style:name="T9" style:family="text">
      <style:text-properties fo:font-size="20pt" style:font-size-asian="20pt" style:font-size-complex="20pt"/>
    </style:style>
    <style:style style:name="T10" style:family="text">
      <style:text-properties fo:font-size="20pt" fo:letter-spacing="-0.009cm" style:font-size-asian="20pt" style:font-size-complex="20pt"/>
    </style:style>
    <style:style style:name="T11" style:family="text">
      <style:text-properties fo:font-size="20pt" fo:font-style="italic" style:font-size-asian="20pt" style:font-style-asian="italic" style:font-size-complex="20pt"/>
    </style:style>
    <style:style style:name="T12" style:family="text">
      <style:text-properties fo:font-size="13pt" fo:font-weight="bold" style:font-size-asian="13pt" style:font-weight-asian="bold"/>
    </style:style>
    <style:style style:name="T13" style:family="text">
      <style:text-properties fo:font-size="28pt" style:font-size-asian="28pt" style:font-size-complex="28pt"/>
    </style:style>
    <style:style style:name="T14" style:family="text">
      <style:text-properties fo:color="#211922" loext:opacity="100%" style:font-name="Segoe UI" fo:font-size="9pt" style:font-size-asian="9pt" style:language-asian="cs" style:country-asian="CZ" style:font-name-complex="Segoe UI1" style:font-size-complex="9pt"/>
    </style:style>
    <style:style style:name="T15" style:family="text">
      <style:text-properties fo:color="#0000ff" loext:opacity="100%" style:font-name="Arial CE" fo:font-size="14pt" fo:font-style="italic" style:text-underline-style="solid" style:text-underline-width="auto" style:text-underline-color="font-color" style:font-size-asian="14pt" style:font-style-asian="italic" style:font-name-complex="Arial CE1" style:font-size-complex="14pt"/>
    </style:style>
    <style:style style:name="T16" style:family="text">
      <style:text-properties fo:font-size="16pt" fo:font-weight="normal" style:font-size-asian="16pt" style:font-weight-asian="normal" style:font-size-complex="16pt"/>
    </style:style>
    <style:style style:name="T17" style:family="text">
      <style:text-properties fo:font-size="16pt" style:font-size-asian="16pt" style:font-size-complex="16pt"/>
    </style:style>
    <style:style style:name="T18" style:family="text">
      <style:text-properties fo:font-size="16pt" style:text-underline-style="solid" style:text-underline-width="auto" style:text-underline-color="font-color" fo:font-weight="bold" style:font-size-asian="16pt" style:font-weight-asian="bold" style:font-size-complex="10pt"/>
    </style:style>
    <style:style style:name="T19" style:family="text">
      <style:text-properties fo:font-size="16pt" style:text-underline-style="solid" style:text-underline-width="auto" style:text-underline-color="font-color" fo:font-weight="bold" style:font-size-asian="16pt" style:font-weight-asian="bold" style:font-size-complex="16pt"/>
    </style:style>
    <style:style style:name="T20" style:family="text">
      <style:text-properties fo:font-size="16pt" fo:font-weight="bold" style:font-size-asian="16pt" style:font-weight-asian="bold" style:font-size-complex="16pt"/>
    </style:style>
    <style:style style:name="T21" style:family="text">
      <style:text-properties fo:font-size="24pt" fo:font-style="italic" fo:font-weight="bold" style:font-size-asian="24pt" style:font-style-asian="italic" style:font-weight-asian="bold" style:font-size-complex="24pt"/>
    </style:style>
    <style:style style:name="T22" style:family="text">
      <style:text-properties fo:font-style="italic" style:font-style-asian="italic" style:font-size-complex="10pt"/>
    </style:style>
    <style:style style:name="T23" style:family="text">
      <style:text-properties fo:font-style="italic" style:font-style-asian="italic" style:font-style-complex="italic"/>
    </style:style>
    <style:style style:name="T24" style:family="text">
      <style:text-properties fo:color="#ff0000" loext:opacity="100%" fo:font-size="18pt" fo:font-style="italic" style:font-size-asian="18pt" style:font-style-asian="italic" style:font-size-complex="18pt"/>
    </style:style>
    <style:style style:name="T25" style:family="text">
      <style:text-properties fo:color="#ff0000" loext:opacity="100%" fo:font-size="18pt" fo:font-weight="bold" style:font-size-asian="18pt" style:font-weight-asian="bold" style:font-size-complex="18pt"/>
    </style:style>
    <style:style style:name="T26" style:family="text">
      <style:text-properties fo:color="#ff0000" loext:opacity="100%" fo:font-size="20pt" fo:font-style="italic" style:font-size-asian="20pt" style:font-style-asian="italic" style:font-size-complex="20pt"/>
    </style:style>
    <style:style style:name="T27" style:family="text">
      <style:text-properties fo:color="#ff0000" loext:opacity="100%" fo:font-size="14pt" style:font-size-asian="14pt" style:font-size-complex="14pt"/>
    </style:style>
    <style:style style:name="T28" style:family="text">
      <style:text-properties fo:font-size="18pt" fo:font-style="italic" style:font-size-asian="18pt" style:font-style-asian="italic" style:font-size-complex="18pt"/>
    </style:style>
    <style:style style:name="T29" style:family="text">
      <style:text-properties fo:font-size="18pt" fo:font-style="italic" fo:font-weight="bold" style:font-size-asian="18pt" style:font-style-asian="italic" style:font-weight-asian="bold" style:font-size-complex="18pt"/>
    </style:style>
    <style:style style:name="T30" style:family="text">
      <style:text-properties fo:font-size="18pt" fo:font-style="italic" style:text-underline-style="solid" style:text-underline-width="auto" style:text-underline-color="font-color" fo:font-weight="bold" style:font-size-asian="18pt" style:font-style-asian="italic" style:font-weight-asian="bold" style:font-size-complex="18pt"/>
    </style:style>
    <style:style style:name="T31" style:family="text">
      <style:text-properties fo:font-size="18pt" fo:font-weight="bold" style:font-size-asian="18pt" style:font-weight-asian="bold" style:font-size-complex="18pt"/>
    </style:style>
    <style:style style:name="T32" style:family="text">
      <style:text-properties fo:letter-spacing="-0.007cm"/>
    </style:style>
    <style:style style:name="T33" style:family="text">
      <style:text-properties fo:font-size="10.5pt" fo:font-weight="bold" style:font-size-asian="10.5pt" style:font-weight-asian="bold"/>
    </style:style>
    <style:style style:name="T34" style:family="text">
      <style:text-properties fo:font-size="10.5pt" style:font-size-asian="10.5pt"/>
    </style:style>
    <style:style style:name="T35" style:family="text">
      <style:text-properties fo:font-size="12pt" style:font-size-asian="12pt"/>
    </style:style>
    <style:style style:name="T36" style:family="text">
      <style:text-properties fo:font-size="12pt" style:font-size-asian="12pt" style:font-size-complex="12pt"/>
    </style:style>
    <style:style style:name="T37" style:family="text">
      <style:text-properties fo:font-size="12pt" officeooo:rsid="0002d1a7" style:font-size-asian="12pt" style:font-size-complex="12pt"/>
    </style:style>
    <style:style style:name="T38" style:family="text">
      <style:text-properties fo:font-size="12pt" fo:letter-spacing="0.002cm" style:font-size-asian="12pt" style:font-size-complex="12pt"/>
    </style:style>
    <style:style style:name="T39" style:family="text">
      <style:text-properties fo:font-size="12pt" fo:letter-spacing="-0.002cm" style:font-size-asian="12pt" style:font-size-complex="12pt"/>
    </style:style>
    <style:style style:name="T40" style:family="text">
      <style:text-properties fo:font-size="12pt" fo:font-weight="bold" style:font-size-asian="12pt" style:font-weight-asian="bold" style:font-size-complex="12pt"/>
    </style:style>
    <style:style style:name="T41" style:family="text">
      <style:text-properties fo:font-size="12pt" fo:font-weight="bold" style:font-size-asian="12pt" style:font-weight-asian="bold" style:font-size-complex="12pt" style:font-weight-complex="bold"/>
    </style:style>
    <style:style style:name="T42" style:family="text">
      <style:text-properties fo:font-size="12pt" fo:font-weight="bold" officeooo:rsid="000a6853" style:font-size-asian="12pt" style:font-weight-asian="bold" style:font-size-complex="12pt" style:font-weight-complex="bold"/>
    </style:style>
    <style:style style:name="T43" style:family="text">
      <style:text-properties fo:font-size="12pt" fo:font-style="italic" style:font-size-asian="12pt" style:font-style-asian="italic" style:font-size-complex="12pt" style:font-style-complex="italic"/>
    </style:style>
    <style:style style:name="T44" style:family="text">
      <style:text-properties fo:font-size="12pt" fo:letter-spacing="0.062cm" style:font-size-asian="12pt" style:font-size-complex="12pt"/>
    </style:style>
    <style:style style:name="T45" style:family="text">
      <style:text-properties fo:font-size="12pt" fo:letter-spacing="0.065cm" style:font-size-asian="12pt" style:font-size-complex="12pt"/>
    </style:style>
    <style:style style:name="T46" style:family="text">
      <style:text-properties fo:font-size="12pt" fo:letter-spacing="0.064cm" style:font-size-asian="12pt" style:font-size-complex="12pt"/>
    </style:style>
    <style:style style:name="T47" style:family="text">
      <style:text-properties fo:font-size="12pt" fo:letter-spacing="0.056cm" style:font-size-asian="12pt" style:font-size-complex="12pt"/>
    </style:style>
    <style:style style:name="T48" style:family="text">
      <style:text-properties fo:font-size="12pt" fo:letter-spacing="-0.101cm" style:font-size-asian="12pt" style:font-size-complex="12pt"/>
    </style:style>
    <style:style style:name="T49" style:family="text">
      <style:text-properties fo:font-size="12pt" fo:letter-spacing="0.076cm" style:font-size-asian="12pt" style:font-size-complex="12pt"/>
    </style:style>
    <style:style style:name="T50" style:family="text">
      <style:text-properties fo:font-size="12pt" fo:letter-spacing="0.078cm" style:font-size-asian="12pt" style:font-size-complex="12pt"/>
    </style:style>
    <style:style style:name="T51" style:family="text">
      <style:text-properties fo:font-size="12pt" fo:letter-spacing="0.081cm" style:font-size-asian="12pt" style:font-size-complex="12pt"/>
    </style:style>
    <style:style style:name="T52" style:family="text">
      <style:text-properties fo:font-size="12pt" fo:letter-spacing="0.079cm" style:font-size-asian="12pt" style:font-size-complex="12pt"/>
    </style:style>
    <style:style style:name="T53" style:family="text">
      <style:text-properties fo:font-size="12pt" fo:letter-spacing="0.086cm" style:font-size-asian="12pt" style:font-size-complex="12pt"/>
    </style:style>
    <style:style style:name="T54" style:family="text">
      <style:text-properties fo:font-size="12pt" fo:letter-spacing="0.085cm" style:font-size-asian="12pt" style:font-size-complex="12pt"/>
    </style:style>
    <style:style style:name="T55" style:family="text">
      <style:text-properties fo:font-size="12pt" fo:letter-spacing="-0.102cm" style:font-size-asian="12pt" style:font-size-complex="12pt"/>
    </style:style>
    <style:style style:name="T56" style:family="text">
      <style:text-properties fo:font-weight="bold" style:font-weight-asian="bold"/>
    </style:style>
    <style:style style:name="T57" style:family="text">
      <style:text-properties fo:font-weight="bold" style:font-weight-asian="bold" style:font-weight-complex="bold"/>
    </style:style>
    <style:style style:name="T58" style:family="text">
      <style:text-properties fo:font-weight="bold" fo:background-color="#ffffff" loext:char-shading-value="0" style:font-weight-asian="bold"/>
    </style:style>
    <style:style style:name="T59" style:family="text">
      <style:text-properties style:text-underline-style="solid" style:text-underline-width="auto" style:text-underline-color="font-color"/>
    </style:style>
    <style:style style:name="T60" style:family="text">
      <style:text-properties style:use-window-font-color="true" loext:opacity="0%" fo:font-size="14pt" style:text-underline-style="solid" style:text-underline-width="auto" style:text-underline-color="font-color" style:font-size-asian="14pt" style:font-size-complex="14pt"/>
    </style:style>
    <style:style style:name="T61" style:family="text">
      <style:text-properties style:use-window-font-color="true" loext:opacity="0%" fo:font-size="14pt" fo:letter-spacing="-0.007cm" style:text-underline-style="solid" style:text-underline-width="auto" style:text-underline-color="font-color" style:font-size-asian="14pt" style:font-size-complex="14pt"/>
    </style:style>
    <style:style style:name="T62" style:family="text">
      <style:text-properties style:use-window-font-color="true" loext:opacity="0%" fo:font-size="14pt" style:font-size-asian="14pt" style:font-size-complex="14pt"/>
    </style:style>
    <style:style style:name="T63" style:family="text">
      <style:text-properties style:use-window-font-color="true" loext:opacity="0%" fo:font-size="14pt" fo:letter-spacing="-0.005cm" style:text-underline-style="solid" style:text-underline-width="auto" style:text-underline-color="font-color" style:font-size-asian="14pt" style:font-size-complex="14pt"/>
    </style:style>
    <style:style style:name="T64" style:family="text">
      <style:text-properties style:use-window-font-color="true" loext:opacity="0%" fo:font-size="14pt" fo:letter-spacing="-0.004cm" style:text-underline-style="solid" style:text-underline-width="auto" style:text-underline-color="font-color" style:font-size-asian="14pt" style:font-size-complex="14pt"/>
    </style:style>
    <style:style style:name="T65" style:family="text">
      <style:text-properties style:use-window-font-color="true" loext:opacity="0%" fo:font-size="14pt" fo:letter-spacing="-0.002cm" style:text-underline-style="solid" style:text-underline-width="auto" style:text-underline-color="font-color" style:font-size-asian="14pt" style:font-size-complex="14pt"/>
    </style:style>
    <style:style style:name="T66" style:family="text">
      <style:text-properties style:use-window-font-color="true" loext:opacity="0%" fo:font-size="14pt" fo:letter-spacing="0.004cm" style:text-underline-style="solid" style:text-underline-width="auto" style:text-underline-color="font-color" style:font-size-asian="14pt" style:font-size-complex="14pt"/>
    </style:style>
    <style:style style:name="T67" style:family="text">
      <style:text-properties style:use-window-font-color="true" loext:opacity="0%" style:font-name="Times New Roman" style:font-weight-complex="bold"/>
    </style:style>
    <style:style style:name="T68" style:family="text">
      <style:text-properties style:use-window-font-color="true" loext:opacity="0%" fo:font-size="12pt" style:text-underline-style="solid" style:text-underline-width="auto" style:text-underline-color="font-color" style:font-size-asian="12pt" style:font-size-complex="12pt"/>
    </style:style>
    <style:style style:name="T69" style:family="text">
      <style:text-properties fo:letter-spacing="0.002cm"/>
    </style:style>
    <style:style style:name="T70" style:family="text">
      <style:text-properties fo:letter-spacing="-0.101cm"/>
    </style:style>
    <style:style style:name="T71" style:family="text">
      <style:text-properties fo:letter-spacing="0.159cm"/>
    </style:style>
    <style:style style:name="T72" style:family="text">
      <style:text-properties fo:letter-spacing="-0.002cm"/>
    </style:style>
    <style:style style:name="T73" style:family="text">
      <style:text-properties fo:letter-spacing="0.034cm"/>
    </style:style>
    <style:style style:name="T74" style:family="text">
      <style:text-properties fo:letter-spacing="0.044cm"/>
    </style:style>
    <style:style style:name="T75" style:family="text">
      <style:text-properties fo:letter-spacing="0.048cm"/>
    </style:style>
    <style:style style:name="T76" style:family="text">
      <style:text-properties fo:letter-spacing="0.042cm"/>
    </style:style>
    <style:style style:name="T77" style:family="text">
      <style:text-properties fo:letter-spacing="0.039cm"/>
    </style:style>
    <style:style style:name="T78" style:family="text">
      <style:text-properties fo:letter-spacing="0.03cm"/>
    </style:style>
    <style:style style:name="T79" style:family="text">
      <style:text-properties fo:letter-spacing="-0.102cm"/>
    </style:style>
    <style:style style:name="T80" style:family="text">
      <style:text-properties fo:letter-spacing="0.004cm"/>
    </style:style>
    <style:style style:name="T81" style:family="text">
      <style:text-properties fo:letter-spacing="0.106cm"/>
    </style:style>
    <style:style style:name="T82" style:family="text">
      <style:text-properties fo:letter-spacing="-0.004cm"/>
    </style:style>
    <style:style style:name="T83" style:family="text">
      <style:text-properties fo:color="#000000" loext:opacity="100%"/>
    </style:style>
    <style:style style:name="T84" style:family="text">
      <style:text-properties fo:color="#000000" loext:opacity="100%" style:font-name="Times New Roman"/>
    </style:style>
    <style:style style:name="T85" style:family="text">
      <style:text-properties fo:color="#000000" loext:opacity="100%" fo:font-size="12pt" style:font-size-asian="12pt" style:font-size-complex="12pt"/>
    </style:style>
    <style:style style:name="T86" style:family="text">
      <style:text-properties fo:color="#000000" loext:opacity="100%" fo:font-size="12pt" fo:font-weight="bold" style:font-size-asian="12pt" style:font-weight-asian="bold" style:font-size-complex="12pt"/>
    </style:style>
    <style:style style:name="T87" style:family="text">
      <style:text-properties fo:color="#000000" loext:opacity="100%" fo:font-size="18pt" fo:font-weight="bold" style:font-size-asian="18pt" style:font-weight-asian="bold" style:font-size-complex="18pt"/>
    </style:style>
    <style:style style:name="T88" style:family="text">
      <style:text-properties fo:color="#000000" loext:opacity="100%" fo:font-weight="bold" style:font-weight-asian="bold"/>
    </style:style>
    <style:style style:name="T89" style:family="text">
      <style:text-properties fo:letter-spacing="-0.012cm"/>
    </style:style>
    <style:style style:name="T90" style:family="text">
      <style:text-properties fo:letter-spacing="-0.005cm"/>
    </style:style>
    <style:style style:name="T91" style:family="text">
      <style:text-properties fo:letter-spacing="0.007cm"/>
    </style:style>
    <style:style style:name="T92" style:family="text">
      <style:text-properties fo:letter-spacing="0.011cm"/>
    </style:style>
    <style:style style:name="T93" style:family="text">
      <style:text-properties fo:letter-spacing="0.009cm"/>
    </style:style>
    <style:style style:name="T94" style:family="text">
      <style:text-properties fo:letter-spacing="0.005cm"/>
    </style:style>
    <style:style style:name="T95" style:family="text">
      <style:text-properties fo:letter-spacing="0.012cm"/>
    </style:style>
    <style:style style:name="T96" style:family="text">
      <style:text-properties fo:letter-spacing="0.014cm"/>
    </style:style>
    <style:style style:name="T97" style:family="text">
      <style:text-properties fo:letter-spacing="0.018cm"/>
    </style:style>
    <style:style style:name="T98" style:family="text">
      <style:text-properties fo:letter-spacing="0.025cm"/>
    </style:style>
    <style:style style:name="T99" style:family="text">
      <style:text-properties fo:letter-spacing="0.021cm"/>
    </style:style>
    <style:style style:name="T100" style:family="text">
      <style:text-properties fo:letter-spacing="0.023cm"/>
    </style:style>
    <style:style style:name="T101" style:family="text">
      <style:text-properties fo:letter-spacing="0.019cm"/>
    </style:style>
    <style:style style:name="T102" style:family="text">
      <style:text-properties fo:letter-spacing="0.058cm"/>
    </style:style>
    <style:style style:name="T103" style:family="text">
      <style:text-properties fo:letter-spacing="0.056cm"/>
    </style:style>
    <style:style style:name="T104" style:family="text">
      <style:text-properties fo:letter-spacing="0.06cm"/>
    </style:style>
    <style:style style:name="T105" style:family="text">
      <style:text-properties fo:letter-spacing="0.062cm"/>
    </style:style>
    <style:style style:name="T106" style:family="text">
      <style:text-properties fo:letter-spacing="0.071cm"/>
    </style:style>
    <style:style style:name="T107" style:family="text">
      <style:text-properties fo:letter-spacing="0.086cm"/>
    </style:style>
    <style:style style:name="T108" style:family="text">
      <style:text-properties fo:letter-spacing="0.085cm"/>
    </style:style>
    <style:style style:name="T109" style:family="text">
      <style:text-properties fo:letter-spacing="0.079cm"/>
    </style:style>
    <style:style style:name="T110" style:family="text">
      <style:text-properties fo:letter-spacing="-0.009cm"/>
    </style:style>
    <style:style style:name="T111" style:family="text">
      <style:text-properties fo:color="#333333" loext:opacity="100%"/>
    </style:style>
    <style:style style:name="T112" style:family="text">
      <style:text-properties fo:font-size="11.5pt" style:font-size-asian="11.5pt"/>
    </style:style>
    <style:style style:name="T113" style:family="text">
      <style:text-properties style:font-name="Times New Roman" style:font-name-complex="Times New Roman1" style:font-style-complex="italic"/>
    </style:style>
    <style:style style:name="T114" style:family="text">
      <style:text-properties style:font-name="Calibri"/>
    </style:style>
    <style:style style:name="T115" style:family="text">
      <style:text-properties officeooo:rsid="0002d1a7"/>
    </style:style>
    <style:style style:name="T116" style:family="text">
      <style:text-properties officeooo:rsid="000a6853"/>
    </style:style>
    <style:style style:name="T117" style:family="text">
      <style:text-properties style:font-weight-complex="bold"/>
    </style:style>
    <style:style style:name="T118" style:family="text">
      <style:text-properties fo:letter-spacing="0.108cm"/>
    </style:style>
    <style:style style:name="T119" style:family="text">
      <style:text-properties fo:letter-spacing="-0.011cm"/>
    </style:style>
    <style:style style:name="T120" style:family="text">
      <style:text-properties fo:background-color="#ffffff" loext:char-shading-value="0"/>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5" text:outline-level="2" loext:marker-style-name="T2"><text:span text:style-name="T2">Mateřská škola Markvartice</text:span><text:span text:style-name="T2"/></text:h>
      <text:h text:style-name="P6" text:outline-level="2"/>
      <text:h text:style-name="P5" text:outline-level="2"/>
      <text:h text:style-name="P5" text:outline-level="2" loext:marker-style-name="T9"><text:span text:style-name="T9">ŠKOLNÍ</text:span><text:span text:style-name="T10"> </text:span><text:span text:style-name="T9">VZDĚLÁVACÍ</text:span><text:span text:style-name="T10"> </text:span><text:span text:style-name="T9">PROGRAM</text:span></text:h>
      <text:p text:style-name="P162" loext:marker-style-name="T12"/>
      <text:p text:style-name="Standard" loext:marker-style-name="T13"><text:s text:c="31"/><text:span text:style-name="T13"><text:s/>OBJEVUJEME SVĚT</text:span><text:span text:style-name="T13"/></text:p>
      <text:p text:style-name="P100" loext:marker-style-name="T13"/>
      <text:p text:style-name="P101" loext:marker-style-name="T14"/>
      <text:p text:style-name="P101" loext:marker-style-name="T14"/>
      <text:p text:style-name="P101" loext:marker-style-name="T14"/>
      <text:p text:style-name="P99" loext:marker-style-name="T14"><text:span text:style-name="T13"><text:s text:c="19"/></text:span><draw:frame draw:style-name="fr1" draw:name="Obrázek 1" text:anchor-type="as-char" svg:width="6.218cm" svg:height="6.271cm" draw:z-index="0"><draw:image xlink:href="Pictures/10000000000000EB000000ED5FA904B0E4389CBD.jpg" xlink:type="simple" xlink:show="embed" xlink:actuate="onLoad" draw:mime-type="image/jpeg"/><svg:desc>Ruční Výrobky Pro Děti S Podzimní Tématikou, Roztomilé Děti</svg:desc></draw:frame></text:p>
      <text:p text:style-name="P102" loext:marker-style-name="T15"><text:bookmark-start text:name="_Toc490467360"/></text:p>
      <text:h text:style-name="Heading_20_2" text:outline-level="2" loext:marker-style-name="T2"><text:span text:style-name="T2">Platnost dokumentu: </text:span><text:span text:style-name="T3">od </text:span><text:span text:style-name="T2">1. 9. 2023</text:span></text:h>
      <text:h text:style-name="Heading_20_2" text:outline-level="2" loext:marker-style-name="T2"><text:span text:style-name="T2">Číslo jednací: 10/2023</text:span><text:span text:style-name="T2"/></text:h>
      <text:h text:style-name="Heading_20_2" text:outline-level="2" loext:marker-style-name="T2"><text:span text:style-name="T2">Datum projednání na pedagogické radě: 30. 8. 2023</text:span></text:h>
      <text:h text:style-name="P53" text:outline-level="2">Revize a aktualizace údajů: 28. 8. 2026</text:h>
      <text:h text:style-name="P77" text:outline-level="2" loext:marker-style-name="T16"/>
      <text:h text:style-name="P77" text:outline-level="2" loext:marker-style-name="T16"/>
      <text:h text:style-name="P78" text:outline-level="2" loext:marker-style-name="T16"><text:tab/><text:tab/><text:tab/><text:tab/><text:tab/><text:tab/><text:tab/><text:tab/><text:tab/><text:tab/><text:span text:style-name="T42">Eva Zejdová</text:span></text:h>
      <text:h text:style-name="P44" text:outline-level="2"><text:tab/><text:tab/><text:tab/><text:tab/><text:tab/><text:tab/><text:tab/><text:tab/><text:tab/><text:tab/><text:span text:style-name="T116">ředitelka školy</text:span></text:h>
      <text:h text:style-name="P44" text:outline-level="2"/>
      <text:h text:style-name="Heading_20_2" text:outline-level="2" loext:marker-style-name="T17"><text:span text:style-name="T16">Motto:</text:span><text:bookmark-end text:name="_Toc490467360"/><text:span text:style-name="T16"/></text:h>
      <text:p text:style-name="P103" loext:marker-style-name="T21"><text:span text:style-name="T21">„Budeš-li pozorně naslouchat dětem, budeš se pořád smát“</text:span><text:span text:style-name="T21"/></text:p>
      <text:p text:style-name="P104" loext:marker-style-name="T18"/>
      <text:p text:style-name="P103" loext:marker-style-name="T4"><text:span text:style-name="T4">( Steve Ellen) </text:span><text:span text:style-name="T4"/></text:p>
      <text:p text:style-name="P107" loext:marker-style-name="T22"/>
      <text:h text:style-name="P7" text:outline-level="2"><text:soft-page-break/></text:h>
      <text:h text:style-name="P7" text:outline-level="2"/>
      <text:h text:style-name="P7" text:outline-level="2"/>
      <text:h text:style-name="P7" text:outline-level="2"/>
      <text:h text:style-name="P7" text:outline-level="2" loext:marker-style-name="T24"><text:span text:style-name="T24"><text:s text:c="32"/></text:span><text:span text:style-name="T24"/></text:h>
      <text:h text:style-name="P7" text:outline-level="2" loext:marker-style-name="T26"><text:span text:style-name="T24"><text:s text:c="36"/></text:span><text:span text:style-name="T11">RANNÍ RITUÁL</text:span></text:h>
      <text:h text:style-name="P7" text:outline-level="2" loext:marker-style-name="T28"><text:span text:style-name="T28"><text:s text:c="23"/></text:span><text:span text:style-name="T28"/></text:h>
      <text:h text:style-name="P7" text:outline-level="2" loext:marker-style-name="T11"><text:span text:style-name="T11"><text:s text:c="23"/>DOBRÉ RÁNO, KRÁSNÝ DEN,</text:span><text:span text:style-name="T11"/></text:h>
      <text:h text:style-name="P7" text:outline-level="2" loext:marker-style-name="T11"><text:span text:style-name="T11"><text:s text:c="23"/>ZAČNEME HO S ÚSMĚVEM.</text:span><text:span text:style-name="T11"/></text:h>
      <text:h text:style-name="P7" text:outline-level="2" loext:marker-style-name="T11"><text:span text:style-name="T11"><text:s text:c="22"/>PUSTÍME SEM ČERSTVÝ VZDUCH,</text:span><text:span text:style-name="T11"/></text:h>
      <text:h text:style-name="P7" text:outline-level="2" loext:marker-style-name="T11"><text:span text:style-name="T11"><text:s text:c="22"/>V ZDRAVÉM TĚLE – ZDRAVÝ DUCH.</text:span><text:span text:style-name="T11"/></text:h>
      <text:h text:style-name="P7" text:outline-level="2" loext:marker-style-name="T11"><text:span text:style-name="T11"><text:s text:c="22"/>ZA RUCE SE CHYTÍME,</text:span><text:span text:style-name="T11"/></text:h>
      <text:h text:style-name="P7" text:outline-level="2" loext:marker-style-name="T11"><text:span text:style-name="T11"><text:s text:c="22"/>DO KOLEČKA CHODÍME.</text:span><text:span text:style-name="T11"/></text:h>
      <text:h text:style-name="P7" text:outline-level="2" loext:marker-style-name="T11"><text:span text:style-name="T11"><text:s text:c="22"/>JE FAJN, ŽE SE RÁDI MÁME,</text:span><text:span text:style-name="T11"/></text:h>
      <text:h text:style-name="P7" text:outline-level="2" loext:marker-style-name="T11"><text:span text:style-name="T11"><text:s text:c="22"/>NO A TEĎ SI ZAMÁVÁME.</text:span><text:span text:style-name="T11"/></text:h>
      <text:h text:style-name="P80" text:outline-level="2" loext:marker-style-name="T11"/>
      <text:h text:style-name="P7"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8" text:outline-level="2"/>
      <text:h text:style-name="P52" text:outline-level="2"><text:soft-page-break/>OBSAH<text:span text:style-name="T32"> </text:span>ŠVP:</text:h>
      <text:p text:style-name="P162" loext:marker-style-name="T12"/>
      <text:list text:style-name="WWNum2">
        <text:list-item text:start-value="1">
          <text:p text:style-name="P82">Identifikační údaje o mateřské škole</text:p>
        </text:list-item>
        <text:list-item>
          <text:p text:style-name="P82">Obecná charakteristika školy</text:p>
        </text:list-item>
        <text:list-item>
          <text:p text:style-name="P82">Podmínky vzdělávání</text:p>
        </text:list-item>
        <text:list-item>
          <text:p text:style-name="P82">Organizace vzdělávání</text:p>
        </text:list-item>
        <text:list-item>
          <text:p text:style-name="P82">Charakteristika vzdělávacího programu</text:p>
        </text:list-item>
        <text:list-item>
          <text:p text:style-name="P82">Evaluační systém a pedagogická diagnostika</text:p>
        </text:list-item>
      </text:list>
      <text:p text:style-name="P55"/>
      <text:p text:style-name="P55"/>
      <text:p text:style-name="P163" loext:marker-style-name="T33"/>
      <text:p text:style-name="P165" loext:marker-style-name="T33"/>
      <text:p text:style-name="P108" loext:marker-style-name="T20"><text:span text:style-name="T20"><text:s text:c="15"/>Identifikační údaje o mateřské škole</text:span><text:span text:style-name="T20"/></text:p>
      <text:p text:style-name="Standard" loext:marker-style-name="T36"><text:s text:c="9"/><text:span text:style-name="T36"/></text:p>
      <text:p text:style-name="P109" loext:marker-style-name="T56"/>
      <text:p text:style-name="P134">Základní údaje o škole</text:p>
      <text:p text:style-name="P31"/>
      <text:p text:style-name="P56">Mateřská škola Markvartice, příspěvková organizace</text:p>
      <text:p text:style-name="P56">adresa: <text:s text:c="3"/>Markvartice 42</text:p>
      <text:p text:style-name="P56"><text:tab/> <text:s text:c="4"/>675 22 Stařeč</text:p>
      <text:p text:style-name="P56"/>
      <text:p text:style-name="P56"/>
      <text:p text:style-name="P60">Zřizovatel: </text:p>
      <text:p text:style-name="P57">Obec Markvartice</text:p>
      <text:p text:style-name="P57">adresa: <text:s/>Markvartice 67</text:p>
      <text:p text:style-name="P57"><text:s text:c="13"/>675 22 Stařeč</text:p>
      <text:p text:style-name="P57">starosta: Ing. Vlastimil Klusák, telefon: 568870520, </text:p>
      <text:p text:style-name="P65"><text:span text:style-name="T2"><text:tab/> <text:s text:c="3"/>e-mail: </text:span><text:a xlink:type="simple" xlink:href="mailto:ou.markvartice@email.cz" text:style-name="Internet_20_link" text:visited-style-name="Visited_20_Internet_20_Link"><text:span text:style-name="Internet_20_link"><text:span text:style-name="T8">ou.markvartice@email.cz</text:span></text:span></text:a></text:p>
      <text:p text:style-name="P65"><text:span text:style-name="Internet_20_link"><text:span text:style-name="T8"/></text:span></text:p>
      <text:p text:style-name="P65"><text:span text:style-name="Internet_20_link"><text:span text:style-name="T8"/></text:span></text:p>
      <text:p text:style-name="P57">právní norma: příspěvková organizace</text:p>
      <text:p text:style-name="P57"/>
      <text:p text:style-name="P56"><text:span text:style-name="T116">Statutární zástupce školy je </text:span>ředitelka: <text:span text:style-name="T116">Eva Zejdová</text:span></text:p>
      <text:p text:style-name="P56"/>
      <text:p text:style-name="P56">telefon: <text:s text:c="3"/><text:span text:style-name="T116"><text:s/>703 811 100</text:span></text:p>
      <text:p text:style-name="P56"/>
      <text:p text:style-name="P57">IČO: <text:s text:c="8"/>709 95 184</text:p>
      <text:p text:style-name="P57"/>
      <text:p text:style-name="Standard"><text:span text:style-name="T2">e-mail </text:span><text:span text:style-name="T3">MŠ</text:span><text:span text:style-name="T2">: <text:s text:c="5"/></text:span><text:a xlink:type="simple" xlink:href="mailto:ms.markvartice@seznam.cz" text:style-name="Internet_20_link" text:visited-style-name="Visited_20_Internet_20_Link"><text:span text:style-name="Internet_20_link"><text:span text:style-name="T8">ms.markvartice@seznam.cz</text:span></text:span></text:a></text:p>
      <text:p text:style-name="P56"/>
      <text:p text:style-name="P68"><text:span text:style-name="T2">Web MŠ: <text:tab/> <text:s text:c="2"/></text:span><text:a xlink:type="simple" xlink:href="http://www.msmarkvartice.webnode.cz/" text:style-name="Internet_20_link" text:visited-style-name="Visited_20_Internet_20_Link"><text:span text:style-name="T2">www.msmarkvartice.webnode.cz</text:span></text:a></text:p>
      <text:p text:style-name="P58"/>
      <text:p text:style-name="P56">bankovní spojení: Komerční banka Třebíč</text:p>
      <text:p text:style-name="P56"/>
      <text:p text:style-name="P56"/>
      <text:p text:style-name="P56">kapacita: 28 dětí</text:p>
      <text:p text:style-name="P56"/>
      <text:p text:style-name="P56">součásti školy: školní jídelna – výdejna</text:p>
      <text:p text:style-name="P56"/>
      <text:p text:style-name="P56"/>
      <text:p text:style-name="P56"/>
      <text:p text:style-name="Standard"><text:span text:style-name="Internet_20_link"><text:span text:style-name="T8"/></text:span></text:p>
      <text:p text:style-name="P56"/>
      <text:p text:style-name="P56"/>
      <text:p text:style-name="P56"/>
      <text:p text:style-name="P56"/>
      <text:p text:style-name="P56"/>
      <text:p text:style-name="Standard" loext:marker-style-name="T31"><text:soft-page-break/><text:s text:c="15"/><text:span text:style-name="T31">Obecná charakteristika mateřské školy</text:span></text:p>
      <text:p text:style-name="P105" loext:marker-style-name="T20"/>
      <text:p text:style-name="P133" loext:marker-style-name="T6"/>
      <text:p text:style-name="Standard" loext:marker-style-name="T59"><text:span text:style-name="T6">Velikost školy </text:span><text:span text:style-name="T59">(kapacita, počet tříd, počet pracovníků)</text:span></text:p>
      <text:p text:style-name="P135" loext:marker-style-name="T59"/>
      <text:p text:style-name="P31">Mateřská škola je jednotřídní s kapacitou 28 dětí (heterogenní skupina ve věku od 2 do 7 let). O děti se starají dva učitelé a školní asistent, školnice a POP v jedné osobě. Účetní mateřské školy je na <text:span text:style-name="T116">mandátní smlouvu</text:span>. </text:p>
      <text:p text:style-name="P31">Mateřská škola leží ve středu obce, je umístěna mimo frekventovanou komunikaci, školní zahrada bezprostředně navazuje na budovu mateřské školy. Okolní příroda je velmi rozmanitá, děti ji mohou neustále poznávat a zkoumat. </text:p>
      <text:p text:style-name="P31">Doplňková činnost k zabezpečení doplňkových příjmů nebyla příspěvkové organizaci povolena.</text:p>
      <text:p text:style-name="P31">Před rokem 1978 v této budově sídlila základní škola.</text:p>
      <text:p text:style-name="P31">Od roku 1978 byla otevřena mateřská škola.</text:p>
      <text:p text:style-name="P31">Právní subjektivitu má mateřská škola od 1. 1. 2003.</text:p>
      <text:p text:style-name="P31">Zřizovatelem je Obec Markvartice.</text:p>
      <text:p text:style-name="P31"/>
      <text:p text:style-name="Standard"/>
      <text:p text:style-name="Standard" loext:marker-style-name="T6"><text:span text:style-name="T6">Charakter <text:s/>a specifika budovy školy</text:span><text:span text:style-name="T6"/></text:p>
      <text:p text:style-name="P106" loext:marker-style-name="T20"/>
      <text:p text:style-name="P31">Budova mateřské školy je umístěna v přízemní budově. Zde se nachází nalevo od vstupní chodby šatna dětí, třída s hernou, umývárna, WC a výdejna. Napravo je ředitelna, ložnice a hygienické zázemí pro zaměstnance školy. Naproti hlavnímu vchodu je vstup do místnosti na uskladnění a mytí várnic, sklad čisticích prostředků. </text:p>
      <text:p text:style-name="P31">K vytápění mateřské školy slouží plynové topení, kotelna mimo objekt MŠ.</text:p>
      <text:p text:style-name="P31">Vnitřní interiér – mateřská škola je vybavena starším nábytkem, který je postupně obměňován novým. Dětem přístupný k ukládání hraček a pomůcek. Třída je členěna na centra aktivit (domácnost, kostky a doprava, pohyb, dramatizace, stolní a manipulační hry, pokusy a objevy, ateliér, knihy a písmena). </text:p>
      <text:p text:style-name="P31">Mateřská škola má dostatek pomůcek a školních potřeb, které jsou průběžně doplňovány. Jsou bezpečné a estetické, umístěny v dosahu dětí na viditelném místě. MŠ má k dispozici radiomagnetofon, TV, DVD, varhany, počítač, který je umístěn v ředitelně, <text:span text:style-name="T116">notebook ve třídě</text:span>.</text:p>
      <text:p text:style-name="P31">V roce 2007 byla provedena rekonstrukce sociálního zařízení a výdejny. </text:p>
      <text:p text:style-name="P31"><text:s/>V roce 2009 byly na zahradě mateřské školy zabudované nové herní prvky, které odpovídají požadavkům bezpečnostním i hygienickým. </text:p>
      <text:p text:style-name="P31">V roce 2010 byla provedena výměna podlahové krytiny ve třídě a šatně. Třída byla vybavena novými stoly a židličkami dle hygienických požadavků.</text:p>
      <text:p text:style-name="P31">V roce 2011 byla provedena rekonstrukce střechy a provedena výměna oken. </text:p>
      <text:p text:style-name="P31">V roce 2012 byla udělána nová fasáda na celé budově MŠ a vybudován přístřešek na školní zahradě, byla pořízena myčka nádobí do výdejny.</text:p>
      <text:p text:style-name="P31">V opravách a rekonstrukcích se nadále pokračuje dle možnosti obce.</text:p>
      <text:p text:style-name="P31">Vybavení výdejny se rovněž dle potřeby doplňuje a vybavuje. V roce 2017 novými zabudovanými elektrospotřebiči. <text:span text:style-name="T116">V roce 2026 byly pořízeny nové koberce ve třídě.</text:span></text:p>
      <text:p text:style-name="P31">Žákovská knihovna je dobře vybavena a průběžně doplňována, stejně jako učitelská knihovna.</text:p>
      <text:p text:style-name="P31">Na výzdobě MŠ se podílejí děti společně s pedagogy, dětské práce jsou vystavovány pravidelně a přístupné všem rodičům.</text:p>
      <text:p text:style-name="P31"/>
      <text:p text:style-name="P31">Zahrada byla vybavena novou sestavou se skluzavkou, zavěšenými houpačkami a lanem, houpadly. Na zahradě je malý plastový domeček. Průlezky kovové byly odstraněny z bezpečnostních důvodů a dle možností budou nahrazovány novými herními prvky. Na zahradě se <text:soft-page-break/>nachází velké pískoviště. <text:span text:style-name="T116">V létě 2026 byly na pískoviště přimontovány nové plastové sedáky a nainstalována nová síť k ochraně hrací plochy před znečištěním. </text:span>Travnatá plocha je využívána k různým hrám míčovým, jízdě na koloběžce, odrážedla, atd. </text:p>
      <text:p text:style-name="P31">Na jaře roku 2022 byl odstraněn dřevěný plot, který neodpovídal bezpečnostním požadavkům a byl nahrazen novým i s novou podezdívkou,.</text:p>
      <text:p text:style-name="P31">V září 2022 byla na zahradě vybudovaná sestava pro pohybové aktivity dětí.</text:p>
      <text:p text:style-name="P31">Na jaře roku 2023 přibyla na zahradě řetězová lávka.</text:p>
      <text:p text:style-name="P31">O prázdninách téhož roku byla provedena výmalba některých prostor MŠ.</text:p>
      <text:p text:style-name="P114"><text:s text:c="21"/></text:p>
      <text:p text:style-name="P136" loext:marker-style-name="T29"/>
      <text:p text:style-name="P103" loext:marker-style-name="T29"><text:span text:style-name="T29">Podmínky ke vzdělávání</text:span><text:span text:style-name="T29"/></text:p>
      <text:p text:style-name="P137" loext:marker-style-name="T30"/>
      <text:p text:style-name="P139" loext:marker-style-name="T7"><text:span text:style-name="T5">Věcné podmínky</text:span><text:span text:style-name="T7">:</text:span></text:p>
      <text:p text:style-name="P132" loext:marker-style-name="T2"/>
      <text:list text:style-name="WWNum4">
        <text:list-item>
          <text:p text:style-name="P119">mateřská škola má dostatečně velké prostory a prostorové uspořádání, které vyhovuje nejrůznějším skupinovým a individuálním činnostem dětí</text:p>
        </text:list-item>
        <text:list-item>
          <text:p text:style-name="P119">dětský nábytek, zdravotně hygienické zařízení umývárny, toalety) i vybavení pro odpočinek (lůžka) jsou přizpůsobeny antropometrickým požadavkům odpovídající počtu dětí, jsou zdravotně nezávadné a bezpečné.</text:p>
        </text:list-item>
        <text:list-item>
          <text:p text:style-name="P119">vybavení hračkami, pomůckami, náčiním, materiály a doplňky odpovídá počtu dětí i jejich věku, je průběžně obnovováno a doplňováno učiteli, plně využíváno</text:p>
        </text:list-item>
        <text:list-item>
          <text:p text:style-name="P119">hračky, pomůcky, náčiní a další doplňky / podstatná část/ je umístěna tak, aby je děti dobře viděly, mohly si je samostatně brát a věděly, kam je mají uklidit, jsou stanoveny pravidla pro jejich využívání učiteli i dětmi</text:p>
        </text:list-item>
        <text:list-item>
          <text:p text:style-name="P119">děti se svými výtvory podílejí na úpravě a výzdobě interiéru budovy, dětské práce jsou dětem přístupné a vystavené na nástěnce, aby je mohli shlédnout rodiče</text:p>
        </text:list-item>
        <text:list-item>
          <text:p text:style-name="P119">na budovu mateřské školy navazuje zahrada, která je vybavena tak, aby dětem umožňovala rozmanité pohybové a další aktivity</text:p>
        </text:list-item>
        <text:list-item>
          <text:p text:style-name="P119">všechny vnitřní i venkovní prostory mateřské školy splňují bezpečnostní a hygienické normy dle platných předpisů /čistota, teplota, osvětlení, hlučnost apod.</text:p>
        </text:list-item>
      </text:list>
      <text:p text:style-name="P47"/>
      <text:p text:style-name="P128" loext:marker-style-name="T35"/>
      <text:h text:style-name="P69" text:outline-level="3" loext:marker-style-name="T60"><text:span text:style-name="T60">Životospráva:</text:span><text:span text:style-name="T60"/></text:h>
      <text:p text:style-name="Standard"/>
      <text:list text:style-name="WWNum6">
        <text:list-item>
          <text:p text:style-name="P166">dětem<text:span text:style-name="T69"> </text:span>je<text:span text:style-name="T69"> </text:span>poskytována<text:span text:style-name="T69"> </text:span>plnohodnotná<text:span text:style-name="T69"> </text:span>a<text:span text:style-name="T69"> </text:span>vyvážená<text:span text:style-name="T69"> </text:span>strava,<text:span text:style-name="T69"> </text:span>která<text:span text:style-name="T69"> </text:span>je<text:span text:style-name="T69"> </text:span>připravována<text:span text:style-name="T69"> </text:span>ve<text:span text:style-name="T69"> </text:span>školní<text:span text:style-name="T70"> </text:span>jídelně, je zachována vhodná skladba jídelníčku, dodržována zdravá technologie přípravy<text:span text:style-name="T69"> </text:span>pokrmů<text:span text:style-name="T69"> </text:span>a<text:span text:style-name="T69"> </text:span>nápojů.<text:span text:style-name="T69"> </text:span>Děti<text:span text:style-name="T69"> </text:span>mají<text:span text:style-name="T69"> </text:span>během<text:span text:style-name="T69"> </text:span>celého<text:span text:style-name="T69"> </text:span>dne<text:span text:style-name="T69"> </text:span>k dispozici<text:span text:style-name="T69"> </text:span>dostatek<text:span text:style-name="T69"> </text:span>tekutin.</text:p>
        </text:list-item>
        <text:list-item>
          <text:p text:style-name="P166"><text:span text:style-name="T69"><text:s/></text:span>děti nejsou nuceny do jídla<text:span text:style-name="T70"> </text:span></text:p>
        </text:list-item>
        <text:list-item>
          <text:p text:style-name="P167">děti<text:span text:style-name="T69"> </text:span>jsou<text:span text:style-name="T69"> </text:span>každodenně<text:span text:style-name="T69"> </text:span>dostatečně<text:span text:style-name="T69"> </text:span>dlouho<text:span text:style-name="T69"> </text:span>venku,<text:span text:style-name="T69"> </text:span>mají<text:span text:style-name="T69"> </text:span>dostatek<text:span text:style-name="T69"> </text:span>volného<text:span text:style-name="T69"> </text:span>pohybu<text:span text:style-name="T69"> </text:span>v přírodě, na zahradě, na hřišti ale i v interiéru mateřské školy<text:span text:style-name="T71">. </text:span></text:p>
        </text:list-item>
        <text:list-item>
          <text:p text:style-name="P168">v denním<text:span text:style-name="T69"> </text:span>programu<text:span text:style-name="T69"> </text:span>je<text:span text:style-name="T69"> </text:span>respektována<text:span text:style-name="T69"> </text:span>individuální<text:span text:style-name="T69"> </text:span>potřeba<text:span text:style-name="T69"> </text:span>aktivity,<text:span text:style-name="T69"> </text:span>spánku<text:span text:style-name="T69"> </text:span>a<text:span text:style-name="T69"> </text:span>odpočinku<text:span text:style-name="T69"> </text:span>jednotlivých<text:span text:style-name="T72"> </text:span>dětí.</text:p>
        </text:list-item>
        <text:list-item>
          <text:p text:style-name="P169">pravidelný<text:span text:style-name="T73"> </text:span>denní<text:span text:style-name="T74"> </text:span>rytmus<text:span text:style-name="T75"> </text:span>a<text:span text:style-name="T76"> </text:span>řád<text:span text:style-name="T74"> </text:span>je<text:span text:style-name="T76"> </text:span>však<text:span text:style-name="T74"> </text:span>natolik<text:span text:style-name="T74"> </text:span>flexibilní,<text:span text:style-name="T77"> </text:span>aby<text:span text:style-name="T78"> </text:span>umožňoval<text:span text:style-name="T75"> </text:span>organizaci<text:span text:style-name="T74"> </text:span>činností <text:span text:style-name="T79"><text:s/></text:span>v<text:span text:style-name="T72"> </text:span>průběhu dne,<text:span text:style-name="T72"> </text:span>přizpůsobit potřebám dětí a<text:span text:style-name="T72"> </text:span>aktuální<text:span text:style-name="T80"> </text:span>situaci.</text:p>
        </text:list-item>
      </text:list>
      <text:p text:style-name="P38"/>
      <text:h text:style-name="P70" text:outline-level="3" loext:marker-style-name="T60"><text:span text:style-name="T60">Psychosociální</text:span><text:span text:style-name="T61"> </text:span><text:span text:style-name="T60">podmínky:</text:span></text:h>
      <text:p text:style-name="Standard"/>
      <text:list text:style-name="WWNum8">
        <text:list-item>
          <text:p text:style-name="P170">pro děti, které nově přicházejí do mateřské školy, je připraven adaptační program Miniškolička.<text:span text:style-name="T69"> </text:span>Jedenkrát týdně mohou přijít do mateřské školy zákonní zástupci s <text:soft-page-break/>dětmi, které ještě školu<text:span text:style-name="T69"> </text:span>nenavštěvují.<text:span text:style-name="T69"> </text:span>Postupně<text:span text:style-name="T69"> </text:span>se<text:span text:style-name="T69"> </text:span>tak<text:span text:style-name="T69"> </text:span>nejen<text:span text:style-name="T69"> </text:span>zákonní<text:span text:style-name="T69"> </text:span>zástupci,<text:span text:style-name="T69"> </text:span>ale<text:span text:style-name="T69"> </text:span>i<text:span text:style-name="T69"> </text:span>děti<text:span text:style-name="T69"> </text:span>seznámí<text:span text:style-name="T81"> </text:span>s prostředím,<text:span text:style-name="T69"> </text:span>hračkami<text:span text:style-name="T72"> </text:span>i učiteli<text:span text:style-name="T69"> </text:span>v mateřské<text:span text:style-name="T82"> </text:span>škole.</text:p>
        </text:list-item>
        <text:list-item>
          <text:p text:style-name="P171">všechny děti mají rovnocenné postavení, jsou vedeny nenásilně k vytváření neformálních<text:span text:style-name="T69"> </text:span>přátelských<text:span text:style-name="T72"> </text:span>vztahů<text:span text:style-name="T72"> </text:span>v<text:span text:style-name="T72"> </text:span>kolektivu<text:span text:style-name="T72"> </text:span>(prevence<text:span text:style-name="T72"> </text:span>šikany<text:span text:style-name="T32"> </text:span>a<text:span text:style-name="T82"> </text:span>jiných sociálně<text:span text:style-name="T82"> </text:span>patologických jevů).</text:p>
        </text:list-item>
        <text:list-item>
          <text:p text:style-name="P170">učitelé respektují individuální potřeby dětí, reagují na ně a napomáhají v jejich uspokojování.<text:span text:style-name="T70"> </text:span></text:p>
        </text:list-item>
        <text:list-item>
          <text:p text:style-name="P170">děti nejsou neúměrně zatěžovány spěchem a chvatem ani nadměrnou náročností <text:span text:style-name="T70"><text:s text:c="6"/></text:span><text:s/>činností.</text:p>
        </text:list-item>
        <text:list-item>
          <text:p text:style-name="P170">pedagogický styl, jakým jsou děti vedeny, je podporující, sympatizující, projevuje se přímou,<text:span text:style-name="T69"> </text:span>vstřícnou,<text:span text:style-name="T69"> </text:span>empatickou<text:span text:style-name="T69"> </text:span>a<text:span text:style-name="T69"> </text:span>naslouchající<text:span text:style-name="T69"> </text:span>komunikací<text:span text:style-name="T69"> </text:span>učitelů<text:span text:style-name="T69"> </text:span>s dětmi.<text:span text:style-name="T69"> </text:span></text:p>
        </text:list-item>
        <text:list-item>
          <text:p text:style-name="P170">ve<text:span text:style-name="T69"> </text:span>vztazích<text:span text:style-name="T81"> </text:span>mezi<text:span text:style-name="T69"> </text:span>dospělými i mezi dětmi se projevuje vzájemná důvěra, tolerance, ohleduplnost, zdvořilost,<text:span text:style-name="T69"> </text:span>solidarita,<text:span text:style-name="T72"> </text:span>vzájemná<text:span text:style-name="T72"> </text:span>pomoc a<text:span text:style-name="T82"> </text:span>podpora.</text:p>
        </text:list-item>
      </text:list>
      <text:p text:style-name="P10"/>
      <text:h text:style-name="P74" text:outline-level="3" loext:marker-style-name="T62"><text:span text:style-name="T60">Organizace</text:span><text:span text:style-name="T62">:</text:span></text:h>
      <text:p text:style-name="Standard"/>
      <text:list text:style-name="WWNum10">
        <text:list-item>
          <text:p text:style-name="P172">pravidelný denní rytmus umožňuje učitelům reagovat na aktuální změny a na neplánované<text:span text:style-name="T69"> </text:span>události. </text:p>
        </text:list-item>
        <text:list-item>
          <text:p text:style-name="P172">závazné jsou pouze časy na jídlo a odpočinek. </text:p>
        </text:list-item>
        <text:list-item>
          <text:p text:style-name="P172">učitelé volí pro děti takové činnosti,<text:span text:style-name="T69"> </text:span>které<text:span text:style-name="T69"> </text:span>odpovídají<text:span text:style-name="T69"> </text:span>jejich<text:span text:style-name="T69"> </text:span>věkovým<text:span text:style-name="T69"> </text:span>a<text:span text:style-name="T69"> </text:span>individuálním<text:span text:style-name="T69"> </text:span>potřebám.<text:span text:style-name="T69"> </text:span></text:p>
        </text:list-item>
        <text:list-item>
          <text:p text:style-name="P172">umožňujeme<text:span text:style-name="T69"> </text:span>dětem<text:span text:style-name="T69"> </text:span>aktivně<text:span text:style-name="T69"> </text:span>zkoumat a objevovat okolní svět </text:p>
        </text:list-item>
        <text:list-item>
          <text:p text:style-name="P172">polytechnická výchova se prolíná do všech vzdělávacích<text:span text:style-name="T69"> </text:span>oblastí</text:p>
        </text:list-item>
        <text:list-item>
          <text:p text:style-name="P172">děti se vzdělávají pomocí hry a prožitku</text:p>
        </text:list-item>
        <text:list-item>
          <text:p text:style-name="P172">učitelé pracují s dětmi individuálně i ve<text:span text:style-name="T69"> </text:span>skupině. </text:p>
        </text:list-item>
        <text:list-item>
          <text:p text:style-name="P172">snažíme se o rovnoměrné střídání řízených a spontánních činností. </text:p>
        </text:list-item>
        <text:list-item>
          <text:p text:style-name="P172">dítě má právo si<text:span text:style-name="T69"> </text:span>samo vybrat centrum aktivit, hračku, odmítnout nabízenou hračku, činnost i kamaráda. </text:p>
        </text:list-item>
        <text:list-item>
          <text:p text:style-name="P172">děti si<text:span text:style-name="T69"> </text:span>mohou<text:span text:style-name="T69"> </text:span>vybírat,<text:span text:style-name="T69"> </text:span>čemu<text:span text:style-name="T69"> </text:span>se<text:span text:style-name="T69"> </text:span>chtějí<text:span text:style-name="T69"> </text:span>věnovat,<text:span text:style-name="T69"> </text:span>ale<text:span text:style-name="T69"> </text:span>zároveň<text:span text:style-name="T69"> </text:span>musí<text:span text:style-name="T69"> </text:span>respektovat<text:span text:style-name="T69"> </text:span>určitá<text:span text:style-name="T69"> </text:span>pravidla<text:span text:style-name="T69"> </text:span>společného<text:span text:style-name="T72"> </text:span>soužití, která<text:span text:style-name="T72"> </text:span>si<text:span text:style-name="T72"> </text:span>společně<text:span text:style-name="T72"> </text:span>stanovíme</text:p>
        </text:list-item>
        <text:list-item>
          <text:p text:style-name="P173">režim dne je stanoven pouze rámcově a je flexibilně přizpůsobován momentálním situacím a<text:span text:style-name="T69"> </text:span>potřebám<text:span text:style-name="T72"> </text:span>dětí</text:p>
        </text:list-item>
      </text:list>
      <text:p text:style-name="P39"/>
      <text:p text:style-name="P164" loext:marker-style-name="T34"/>
      <text:p text:style-name="P128" loext:marker-style-name="T35"/>
      <text:p text:style-name="P128" loext:marker-style-name="T35"/>
      <text:p text:style-name="P128" loext:marker-style-name="T35"/>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P2"/>
      <text:p text:style-name="Standard" loext:marker-style-name="T19"><text:soft-page-break/><text:s text:c="4"/><text:span text:style-name="T17"><text:s text:c="40"/></text:span><text:span text:style-name="T19">Vnitřní režim </text:span></text:p>
      <text:p text:style-name="P140" loext:marker-style-name="T27"/>
      <text:p text:style-name="P31"><text:s text:c="2"/>6:00 – 9:30<text:tab/>- scházení dětí, ranní hry dle volby a přání dětí</text:p>
      <text:p text:style-name="P20"><text:s text:c="3"/>- záměrné a spontánní učení ve skupinkách i individuálně, <text:s text:c="2"/></text:p>
      <text:p text:style-name="P20"><text:s text:c="6"/>didakticky zacílené činnosti přímo nebo nepřímo</text:p>
      <text:p text:style-name="P20"><text:s text:c="6"/>motivovaných v menších skupinkách</text:p>
      <text:p text:style-name="P20"><text:s text:c="4"/>- individuální péče o děti se specifickými vzdělávacími </text:p>
      <text:p text:style-name="P20"><text:s text:c="6"/>potřebami</text:p>
      <text:p text:style-name="P20"><text:s text:c="4"/>- jazykové chvilky, smyslové hry, opakovací chvilky</text:p>
      <text:p text:style-name="P20"><text:s text:c="4"/>- pohybové aktivity, hygiena, přesnídávka</text:p>
      <text:p text:style-name="P20"/>
      <text:p text:style-name="P31"><text:s/>9:30 – <text:span text:style-name="T116">1</text:span>1:30<text:tab/> - <text:span text:style-name="T116">pří</text:span>prava na pobyt venku, pobyt venku</text:p>
      <text:p text:style-name="P31"/>
      <text:p text:style-name="P31">11:30 – 12:15 <text:s text:c="4"/>- <text:s/>převlékání, hygiena, oběd</text:p>
      <text:p text:style-name="P31"/>
      <text:p text:style-name="P31">12:15 – 14:00 <text:s text:c="3"/>- po obědě některé děti odchází se zákonnými zástupci domů</text:p>
      <text:p text:style-name="P31"><text:s text:c="29"/>a ostatní děti jdou odpočívat. </text:p>
      <text:p text:style-name="P31"><text:s text:c="26"/>- pohádky, relaxační hudba, spánek a odpočinek respektující </text:p>
      <text:p text:style-name="P31"><text:s text:c="30"/>rozdílné potřeby dětí. </text:p>
      <text:p text:style-name="P31"><text:s text:c="26"/>- individuální a skupinová práce s dětmi, </text:p>
      <text:p text:style-name="P31"><text:s text:c="26"/>- spontánní činnosti přizpůsobené odpočinku dětí.</text:p>
      <text:p text:style-name="P31"/>
      <text:p text:style-name="P31">14:00 – 14:30 <text:s text:c="3"/>- postupné vstávání všechny děti, hygiena, odpolední svačina</text:p>
      <text:p text:style-name="P31"/>
      <text:p text:style-name="P31">14:30 – 15:30 <text:s text:c="4"/>- <text:s/>hry podle volby dětí, zájmové činnosti dětí, individuální práce </text:p>
      <text:p text:style-name="P31"><text:s text:c="30"/>s dětmi, činnosti nabízené učiteli, pohybové aktivity<text:span text:style-name="T117">, </text:span></text:p>
      <text:p text:style-name="P32"><text:s text:c="27"/>- pokračování v započatých dopoledních aktivitách, </text:p>
      <text:p text:style-name="P31"><text:s text:c="29"/>v případě příznivého počasí pobyt na školní zahradě. </text:p>
      <text:p text:style-name="P32"/>
      <text:p text:style-name="P11"/>
      <text:p text:style-name="P19"><text:span text:style-name="T84">Č</text:span><text:span text:style-name="T67">asové údaje jsou orientační, v průběhu dne je možno přizpůsobit organizaci činností dětí jejich potřebám  a aktuální situaci. Zachovány zůstávají vždy přiměřené intervaly mezi jídly, dostatečný pobyt venku.</text:span></text:p>
      <text:p text:style-name="P129">Součástí denního režimu je volná hra, rozvíjení schopností a dovedností dětí, pobyt venku, otužování, stravování a odpočinek. Jednotlivé činnosti na sebe navazují nenásilně a přecházejí z jedné aktivity do druhé, vycházejí z okamžité situace ve skupině dětí. Při vstupu dítěte do mateřské školy uplatňujeme individuálně přizpůsobený adaptační režim. Jsou vytvářeny podmínky pro individuální, skupinové i frontální činnosti, děti mají možnost se účastnit společných činností v malých, středně velkých i velkých skupinách. Vzhledem k věkové rozlišnosti dětí upravujeme činnosti – jejich délku a náročnost přiměřeně věku. S předškolní skupinou dětí je pracováno více samostatně – příprava na školu. Poměr spontánních a řízených činností je v denním programu vyvážený, a to včetně aktivit, které mateřská škola organizuje nad rámec běžného programu.</text:p>
      <text:p text:style-name="P43"/>
      <text:p text:style-name="P51"/>
      <text:p text:style-name="P18"/>
      <text:p text:style-name="P31"/>
      <text:h text:style-name="P71" text:outline-level="3" loext:marker-style-name="T60"><text:span text:style-name="T60">Řízení</text:span><text:span text:style-name="T63"> </text:span><text:span text:style-name="T60">mateřské</text:span><text:span text:style-name="T63"> </text:span><text:span text:style-name="T60">školy</text:span></text:h>
      <text:p text:style-name="P31"/>
      <text:list text:style-name="WWNum12">
        <text:list-item>
          <text:p text:style-name="P83">v čele školy stojí ředitelka mateřské školy</text:p>
        </text:list-item>
        <text:list-item>
          <text:p text:style-name="P83">při vedení pracovníků školy ředitelka vytváří ovzduší<text:span text:style-name="T69"> </text:span>vzájemné důvěry a tolerance</text:p>
        </text:list-item>
        <text:list-item>
          <text:p text:style-name="P83">zapojuje spolupracovníky do řízení mateřské školy, ponechává<text:span text:style-name="T69"> </text:span>jim dostatek pravomocí a<text:span text:style-name="T69"> </text:span>respektuje<text:span text:style-name="T69"> </text:span>jejich názor </text:p>
        </text:list-item>
        <text:list-item>
          <text:p text:style-name="P83">podporuje<text:span text:style-name="T69"> </text:span>a motivuje spoluúčast pedagogů na<text:span text:style-name="T118"> </text:span>rozhodování<text:span text:style-name="T118"> </text:span>a<text:span text:style-name="T118"> </text:span>zásadních<text:span text:style-name="T118"> </text:span>otázkách<text:span text:style-name="T118"> </text:span>školního vzdělávacího programu</text:p>
        </text:list-item>
        <text:list-item>
          <text:p text:style-name="P83">škola má pedagogické pracovníky, provozní pracovnici a pracovnici výdejny v jedné osobě, školní asistentku<text:span text:style-name="T69"> </text:span></text:p>
        </text:list-item>
        <text:list-item>
          <text:p text:style-name="P83">školnice<text:span text:style-name="T69"> </text:span>zodpovídá<text:span text:style-name="T69"> </text:span>za<text:span text:style-name="T69"> </text:span>úklid<text:span text:style-name="T69"> </text:span>v budově<text:span text:style-name="T69"> </text:span>a<text:span text:style-name="T69"> </text:span>na<text:span text:style-name="T69"> </text:span>zahradě,<text:span text:style-name="T69"> </text:span>kontroluje<text:span text:style-name="T69"> </text:span>jejich<text:span text:style-name="T69"> </text:span>technický<text:span text:style-name="T69"> </text:span>stav</text:p>
        </text:list-item>
        <text:list-item>
          <text:p text:style-name="P83">POP zodpovídá za provoz výdejny (nákupy, jídelníčky, pestrou stravu)</text:p>
        </text:list-item>
        <text:list-item>
          <text:p text:style-name="P174">pedagogický<text:span text:style-name="T89"> </text:span>sbor<text:span text:style-name="T72"> </text:span>pracuje<text:span text:style-name="T82"> </text:span>jako<text:span text:style-name="T82"> </text:span>tým,<text:span text:style-name="T72"> </text:span>zve<text:span text:style-name="T82"> </text:span>ke<text:span text:style-name="T82"> </text:span>spolupráci<text:span text:style-name="T72"> </text:span>zákonné<text:span text:style-name="T90"> </text:span>zástupce</text:p>
        </text:list-item>
        <text:list-item>
          <text:p text:style-name="P175">mateřská škola spolupracuje se zřizovatelem a dalšími orgány státní správy a samosprávy, se<text:span text:style-name="T69"> </text:span>základní<text:span text:style-name="T69"> </text:span>školou,<text:span text:style-name="T69"> </text:span>s mateřskými<text:span text:style-name="T69"> </text:span>školami<text:span text:style-name="T69"> </text:span>v okolí</text:p>
        </text:list-item>
      </text:list>
      <text:p text:style-name="P40"/>
      <text:p text:style-name="P40"/>
      <text:h text:style-name="P72" text:outline-level="3" loext:marker-style-name="T62"><text:span text:style-name="T60">Personální</text:span><text:span text:style-name="T63"> </text:span><text:span text:style-name="T60">a</text:span><text:span text:style-name="T64"> </text:span><text:span text:style-name="T60">pedagogické</text:span><text:span text:style-name="T63"> </text:span><text:span text:style-name="T60">zajištění</text:span><text:span text:style-name="T62">:</text:span></text:h>
      <text:p text:style-name="Standard"/>
      <text:list text:style-name="WWNum14">
        <text:list-item>
          <text:p text:style-name="P176">všichni<text:span text:style-name="T69"> </text:span>pedagogičtí<text:span text:style-name="T69"> </text:span>pracovníci<text:span text:style-name="T69"> </text:span>mají<text:span text:style-name="T69"> </text:span>předepsanou<text:span text:style-name="T69"> </text:span>odbornou<text:span text:style-name="T69"> </text:span>kvalifikaci<text:span text:style-name="T69"> </text:span>a<text:span text:style-name="T69"> </text:span>neustále<text:span text:style-name="T69"> </text:span>se<text:span text:style-name="T69"> </text:span>sebevzdělávají v rámci celoživotního vzdělávání, ke vzdělávání přistupují aktivně, jednají,<text:span text:style-name="T69"> </text:span>chovají se a pracují profesionálním způsobem. </text:p>
        </text:list-item>
        <text:list-item>
          <text:p text:style-name="P176">podle možností a podmínek školy je zajištěno<text:span text:style-name="T69"> </text:span>překrývání<text:span text:style-name="T72"> </text:span>přímé<text:span text:style-name="T72"> </text:span>pedagogické<text:span text:style-name="T72"> </text:span>činnosti učitelů ve<text:span text:style-name="T69"> </text:span>třídě</text:p>
        </text:list-item>
      </text:list>
      <text:p text:style-name="P35"/>
      <text:p text:style-name="P9"/>
      <text:h text:style-name="P69" text:outline-level="3" loext:marker-style-name="T60"><text:span text:style-name="T60">Spoluúčast</text:span><text:span text:style-name="T64"> </text:span><text:span text:style-name="T60">rodičů:</text:span></text:h>
      <text:p text:style-name="P141" loext:marker-style-name="T60"><text:span text:style-name="T60"/></text:p>
      <text:list text:style-name="WWNum16">
        <text:list-item>
          <text:p text:style-name="P177">spolupráce<text:span text:style-name="T91"> </text:span>s<text:span text:style-name="T72"> </text:span>rodiči<text:span text:style-name="T92"> </text:span>je<text:span text:style-name="T91"> </text:span>naší<text:span text:style-name="T93"> </text:span>prioritou,<text:span text:style-name="T80"> </text:span>mají<text:span text:style-name="T94"> </text:span>možnost<text:span text:style-name="T91"> </text:span>být<text:span text:style-name="T93"> </text:span>s dětmi<text:span text:style-name="T93"> </text:span>i<text:span text:style-name="T92"> </text:span>učiteli<text:span text:style-name="T92"> </text:span>v<text:span text:style-name="T82"> </text:span>co<text:span text:style-name="T93"> </text:span>nejužším <text:span text:style-name="T70"><text:s/></text:span>kontaktu</text:p>
        </text:list-item>
        <text:list-item>
          <text:p text:style-name="P178">rodiče mají dostatek<text:span text:style-name="T92"> </text:span>poskytovaných<text:span text:style-name="T95"> </text:span>informací<text:span text:style-name="T96"> </text:span>o<text:span text:style-name="T95"> </text:span>probíhajícím<text:span text:style-name="T96"> </text:span>předškolním<text:span text:style-name="T97"> </text:span>vzdělávání <text:span text:style-name="T70"><text:s/></text:span><text:span text:style-name="T72"><text:s text:c="2"/>(</text:span>nástěnky,<text:span text:style-name="T69"> </text:span>webové<text:span text:style-name="T72"> </text:span>stránky školy,<text:span text:style-name="T72"> </text:span>konzultace,<text:span text:style-name="T72"> </text:span>informativní<text:span text:style-name="T72"> </text:span>schůzky)</text:p>
        </text:list-item>
        <text:list-item>
          <text:p text:style-name="P178">zaměstnanci<text:span text:style-name="T98"> </text:span>školy<text:span text:style-name="T95"> </text:span>chrání<text:span text:style-name="T99"> </text:span>soukromí<text:span text:style-name="T99"> </text:span>rodiny<text:span text:style-name="T91"> </text:span>a<text:span text:style-name="T100"> </text:span>zachovávají<text:span text:style-name="T78"> </text:span>diskrétnost<text:span text:style-name="T100"> </text:span>v<text:span text:style-name="T82"> </text:span>jejich<text:span text:style-name="T101"> </text:span>svěřených<text:span text:style-name="T70"> </text:span>vnitřních<text:span text:style-name="T72"> </text:span>záležitostech</text:p>
        </text:list-item>
        <text:list-item>
          <text:p text:style-name="P177">mateřská<text:span text:style-name="T102"> </text:span>škola<text:span text:style-name="T103"> </text:span>podporuje<text:span text:style-name="T102"> </text:span>rodinnou<text:span text:style-name="T104"> </text:span>výchovu,<text:span text:style-name="T102"> </text:span>nabízí<text:span text:style-name="T104"> </text:span>rodičům<text:span text:style-name="T105"> </text:span>pomoc<text:span text:style-name="T102"> </text:span>v<text:span text:style-name="T91"> </text:span>otázkách <text:span text:style-name="T70"><text:s text:c="3"/></text:span>výchovy<text:span text:style-name="T32"> </text:span>a<text:span text:style-name="T72"> </text:span>vzdělávání dětí</text:p>
        </text:list-item>
        <text:list-item>
          <text:p text:style-name="P179"><text:span text:style-name="T36">rodiče</text:span><text:span text:style-name="T44"> </text:span><text:span text:style-name="T36">mají</text:span><text:span text:style-name="T45"> </text:span><text:span text:style-name="T36">možnost</text:span><text:span text:style-name="T45"> </text:span><text:span text:style-name="T36">nahlédnout</text:span><text:span text:style-name="T45"> </text:span><text:span text:style-name="T36">do</text:span><text:span text:style-name="T45"> </text:span><text:span text:style-name="T36">materiálů,</text:span><text:span text:style-name="T46"> </text:span><text:span text:style-name="T36">které</text:span><text:span text:style-name="T46"> </text:span><text:span text:style-name="T36">se</text:span><text:span text:style-name="T46"> </text:span><text:span text:style-name="T36">týkají</text:span><text:span text:style-name="T45"> </text:span><text:span text:style-name="T36">diagnostiky</text:span><text:span text:style-name="T47"> </text:span><text:span text:style-name="T36">jejich</text:span><text:span text:style-name="T45"> </text:span><text:span text:style-name="T36">dítěte,</text:span><text:span text:style-name="T46"> </text:span><text:span text:style-name="T36">do</text:span><text:span text:style-name="T48"> </text:span><text:span text:style-name="T36">jejich</text:span><text:span text:style-name="T39"> </text:span><text:span text:style-name="T36">portfolia</text:span></text:p>
        </text:list-item>
      </text:list>
      <text:p text:style-name="P66"><text:span text:style-name="T68"/></text:p>
      <text:p text:style-name="P66"/>
      <text:p text:style-name="P67"><text:span text:style-name="T60">Podmínky</text:span><text:span text:style-name="T63"> </text:span><text:span text:style-name="T60">pro</text:span><text:span text:style-name="T64"> </text:span><text:span text:style-name="T60">vzdělávání</text:span><text:span text:style-name="T64"> </text:span><text:span text:style-name="T60">dětí</text:span><text:span text:style-name="T64"> </text:span><text:span text:style-name="T60">se</text:span><text:span text:style-name="T63"> </text:span><text:span text:style-name="T60">speciálními</text:span><text:span text:style-name="T64"> </text:span><text:span text:style-name="T60">vzdělávacími</text:span><text:span text:style-name="T63"> </text:span><text:span text:style-name="T60">potřebami:</text:span></text:p>
      <text:p text:style-name="P67"><text:span text:style-name="T60"/></text:p>
      <text:p text:style-name="P22">Při<text:span text:style-name="T69"> </text:span>vzdělávání<text:span text:style-name="T69"> </text:span>dětí<text:span text:style-name="T69"> </text:span>se<text:span text:style-name="T69"> </text:span>speciálními<text:span text:style-name="T69"> </text:span>vzdělávacími<text:span text:style-name="T69"> </text:span>potřebami<text:span text:style-name="T69"> </text:span>je<text:span text:style-name="T69"> </text:span>nutno<text:span text:style-name="T69"> </text:span>vytvořit<text:span text:style-name="T69"> </text:span>optimální<text:span text:style-name="T69"> </text:span>podmínky k rozvoji osobnosti každého dítěte, k učení i ke komunikaci s ostatními a pomoci<text:span text:style-name="T69"> </text:span>mu,<text:span text:style-name="T69"> </text:span>aby<text:span text:style-name="T69"> </text:span>dosáhlo<text:span text:style-name="T69"> </text:span>co<text:span text:style-name="T69"> </text:span>největší<text:span text:style-name="T69"> </text:span>samostatnosti.<text:span text:style-name="T69"> </text:span>Při<text:span text:style-name="T69"> </text:span>vzdělávání<text:span text:style-name="T69"> </text:span>učitelé<text:span text:style-name="T69"> </text:span>zahrnují<text:span text:style-name="T69"> </text:span>do<text:span text:style-name="T69"> </text:span>svých<text:span text:style-name="T69"> </text:span>vzdělávacích<text:span text:style-name="T69"> </text:span>strategií<text:span text:style-name="T69"> </text:span>podpůrná<text:span text:style-name="T69"> </text:span>opatření.<text:span text:style-name="T69"> </text:span>Podpůrná<text:span text:style-name="T69"> </text:span>opatření<text:span text:style-name="T69"> </text:span>prvního<text:span text:style-name="T69"> </text:span>stupně<text:span text:style-name="T69"> </text:span>stanovuje<text:span text:style-name="T69"> </text:span>mateřská škola. Od druhého stupně podpory jsou podpůrná opatření stanovována školskými<text:span text:style-name="T69"> </text:span>poradenskými<text:span text:style-name="T81"> </text:span>zařízeními<text:span text:style-name="T81"> </text:span>po<text:span text:style-name="T81"> </text:span>projednání<text:span text:style-name="T81"> </text:span>se<text:span text:style-name="T81"> </text:span>školou<text:span text:style-name="T81"> </text:span>a<text:span text:style-name="T81"> </text:span>zákonnými<text:span text:style-name="T81"> </text:span>zástupci<text:span text:style-name="T81"> </text:span>dítěte.<text:span text:style-name="T81"> </text:span>Pro<text:span text:style-name="T81"> </text:span>děti<text:span text:style-name="T70"> </text:span>s přiznanými<text:span text:style-name="T69"> </text:span>podpůrnými<text:span text:style-name="T69"> </text:span>opatřeními<text:span text:style-name="T69"> </text:span>prvního<text:span text:style-name="T69"> </text:span>stupně<text:span text:style-name="T69"> </text:span>zpracováváme<text:span text:style-name="T69"> </text:span>plán<text:span text:style-name="T81"> </text:span>pedagogické<text:span text:style-name="T69"> </text:span>podpory<text:span text:style-name="T69"> </text:span>samostatně<text:span text:style-name="T69"> </text:span>a<text:span text:style-name="T69"> </text:span>pro<text:span text:style-name="T69"> </text:span>děti<text:span text:style-name="T69"> </text:span>s přiznanými<text:span text:style-name="T69"> </text:span>podpůrnými<text:span text:style-name="T69"> </text:span>opatřeními<text:span text:style-name="T69"> </text:span>od<text:span text:style-name="T69"> </text:span>druhého<text:span text:style-name="T69"> </text:span>stupně<text:span text:style-name="T69"> </text:span><text:soft-page-break/>individuální vzdělávací plán na základě doporučení školského poradenského zařízení. <text:span text:style-name="T69"><text:s/></text:span>Při<text:span text:style-name="T69"> </text:span>vzdělávání<text:span text:style-name="T69"> </text:span>dětí<text:span text:style-name="T69"> </text:span>se<text:span text:style-name="T69"> </text:span>speciálními vzdělávacími potřebami spolupracujeme s dalšími odborníky, využíváme služby<text:span text:style-name="T69"> </text:span>školských poradenských zařízení. V mateřské škole může být<text:span text:style-name="T69"> </text:span>aplikován předmět speciálně<text:span text:style-name="T69"> </text:span>pedagogické<text:span text:style-name="T69"> </text:span>péče<text:span text:style-name="T69"> </text:span>v rámci<text:span text:style-name="T69"> </text:span>doporučení<text:span text:style-name="T69"> </text:span>odborníků<text:span text:style-name="T69"> </text:span>z poradenského<text:span text:style-name="T69"> </text:span>školského<text:span text:style-name="T69"> </text:span>zařízení<text:span text:style-name="T69"> </text:span>na<text:span text:style-name="T69"> </text:span>základě toho, že je zajištěna speciálně pedagogická péče kvalifikovaným pedagogem. Učitel<text:span text:style-name="T69"> </text:span>poskytující<text:span text:style-name="T69"> </text:span>podpůrná<text:span text:style-name="T69"> </text:span>opatření<text:span text:style-name="T69"> </text:span>zajišťuje<text:span text:style-name="T69"> </text:span>podmínky<text:span text:style-name="T69"> </text:span>s ohledem<text:span text:style-name="T69"> </text:span>na<text:span text:style-name="T69"> </text:span>vývojové<text:span text:style-name="T69"> </text:span>a<text:span text:style-name="T69"> </text:span>osobnostní<text:span text:style-name="T69"> </text:span>specifika dětí a je vzdělán v oblasti speciální pedagogiky.</text:p>
      <text:p text:style-name="P24"/>
      <text:p text:style-name="P3"/>
      <text:h text:style-name="P73" text:outline-level="3" loext:marker-style-name="T60"><text:span text:style-name="T60">Jazyková</text:span><text:span text:style-name="T64"> </text:span><text:span text:style-name="T60">příprava</text:span><text:span text:style-name="T64"> </text:span><text:span text:style-name="T60">dětí</text:span><text:span text:style-name="T64"> </text:span><text:span text:style-name="T60">s</text:span><text:span text:style-name="T63"> </text:span><text:span text:style-name="T60">nedostatečnou</text:span><text:span text:style-name="T65"> </text:span><text:span text:style-name="T60">znalostí</text:span><text:span text:style-name="T64"> </text:span><text:span text:style-name="T60">českého</text:span><text:span text:style-name="T64"> </text:span><text:span text:style-name="T60">jazyka:</text:span></text:h>
      <text:p text:style-name="P142" loext:marker-style-name="T60"><text:span text:style-name="T60"/></text:p>
      <text:p text:style-name="P26">Děti-cizinci<text:span text:style-name="T69"> </text:span>a<text:span text:style-name="T69"> </text:span>děti,<text:span text:style-name="T69"> </text:span>které<text:span text:style-name="T69"> </text:span>pocházejí<text:span text:style-name="T69"> </text:span>z<text:span text:style-name="T69"> </text:span>jiného<text:span text:style-name="T69"> </text:span>jazykového<text:span text:style-name="T69"> </text:span>a<text:span text:style-name="T69"> </text:span>kulturního<text:span text:style-name="T69"> </text:span>prostředí,<text:span text:style-name="T69"> </text:span>potřebují podporu učitele mateřské školy při osvojování českého jazyka. Pokud rodiče sami neovládají<text:span text:style-name="T69"> </text:span>český<text:span text:style-name="T106"> </text:span>jazyk<text:span text:style-name="T107"> </text:span>na<text:span text:style-name="T108"> </text:span>úrovni<text:span text:style-name="T108"> </text:span>rodilého<text:span text:style-name="T107"> </text:span>mluvčího,<text:span text:style-name="T107"> </text:span>nemohou<text:span text:style-name="T108"> </text:span>své<text:span text:style-name="T108"> </text:span>děti<text:span text:style-name="T107"> </text:span>v<text:span text:style-name="T109"> </text:span>poznávání<text:span text:style-name="T107"> </text:span>českého<text:span text:style-name="T107"> </text:span>jazyka<text:span text:style-name="T79"> </text:span>přímo podpořit a děti se ocitají ve znevýhodněné pozici. Je třeba věnovat zvýšenou pozornost<text:span text:style-name="T69"> </text:span>tomu, aby dětem s nedostatečnou znalostí českého jazyka začala být poskytována jazyková<text:span text:style-name="T69"> </text:span>podpora již od samotného nástupu do mateřské školy. Při práci s celou třídou je třeba mít na<text:span text:style-name="T69"> </text:span>vědomí, že se v ní nacházejí i děti, které se český jazyk učí jako druhý jazyk, uzpůsobit tomu<text:span text:style-name="T69"> </text:span>didaktické<text:span text:style-name="T90"> </text:span>postupy<text:span text:style-name="T90"> </text:span>a<text:span text:style-name="T72"> </text:span>děti<text:span text:style-name="T94"> </text:span>cíleně<text:span text:style-name="T72"> </text:span>podporovat v<text:span text:style-name="T72"> </text:span>osvojování českého jazyka.</text:p>
      <text:p text:style-name="P28">Mateřské školy poskytují dětem s nedostatečnou znalostí českého jazyka jazykovou přípravu<text:span text:style-name="T69"> </text:span>pro<text:span text:style-name="T72"> </text:span>zajištění<text:span text:style-name="T72"> </text:span>plynulého přechodu do základního<text:span text:style-name="T72"> </text:span>vzdělávání.</text:p>
      <text:p text:style-name="P27">Zvláštní právní úprava<text:span text:style-name="T69"> </text:span>platí pro mateřské školy,<text:span text:style-name="T69"> </text:span>kde jsou<text:span text:style-name="T69"> </text:span>alespoň 4<text:span text:style-name="T69"> </text:span>cizinci v povinném<text:span text:style-name="T69"> </text:span>předškolním vzdělávání v rámci jednoho místa poskytovaného vzdělávání (v případě lesní<text:span text:style-name="T69"> </text:span>mateřské školy v jednotlivém území, kde zejména probíhá pedagogických program a kde má<text:span text:style-name="T69"> </text:span>škola zázemí). V takovém případě zřídí ředitel mateřské školy skupinu nebo skupiny pro<text:span text:style-name="T69"> </text:span>bezplatnou jazykovou přípravu pro zajištění plynulého přechodu do základního vzdělávání v<text:span text:style-name="T69"> </text:span>souladu s vyhláškou č. 14/2005 Sb., o předškolním vzdělávání, ve znění pozdějších předpisů.<text:span text:style-name="T69"> </text:span>Vzdělávání ve skupině pro jazykovou přípravu<text:span text:style-name="T69"> </text:span>je rozděleno do dvou<text:span text:style-name="T69"> </text:span>nebo více bloků v<text:span text:style-name="T69"> </text:span>průběhu<text:span text:style-name="T72"> </text:span>týdne.</text:p>
      <text:p text:style-name="P29">Ředitel<text:span text:style-name="T69"> </text:span>mateřské<text:span text:style-name="T69"> </text:span>školy<text:span text:style-name="T69"> </text:span>může<text:span text:style-name="T69"> </text:span>na<text:span text:style-name="T69"> </text:span>základě<text:span text:style-name="T69"> </text:span>posouzení<text:span text:style-name="T69"> </text:span>potřebnosti<text:span text:style-name="T69"> </text:span>jazykové<text:span text:style-name="T69"> </text:span>podpory<text:span text:style-name="T81"> </text:span>dítěte<text:span text:style-name="T69"> </text:span>zařadit do skupiny pro jazykovou přípravu rovněž jiné děti, než jsou cizinci v povinném<text:span text:style-name="T69"> </text:span>předškolním vzdělávání, pokud to není na újmu kvality<text:span text:style-name="T110"> </text:span>jazykové<text:span text:style-name="T72"> </text:span>přípravy.</text:p>
      <text:p text:style-name="P30">Při přechodu na základní školu by děti s nedostatečnou znalostí českého jazyka měly mít<text:span text:style-name="T69"> </text:span>takové jazykové a sociokulturní kompetence v českém jazyce, které jim umožní se zapojit do<text:span text:style-name="T69"> </text:span>výuky<text:span text:style-name="T110"> </text:span>a<text:span text:style-name="T72"> </text:span>dosáhnout školního úspěchu.</text:p>
      <text:p text:style-name="P25">Podpůrným<text:span text:style-name="T69"> </text:span>materiálem<text:span text:style-name="T69"> </text:span>při<text:span text:style-name="T69"> </text:span>vzdělávání<text:span text:style-name="T69"> </text:span>dětí<text:span text:style-name="T69"> </text:span>s<text:span text:style-name="T69"> </text:span>nedostatečnou<text:span text:style-name="T69"> </text:span>znalostí<text:span text:style-name="T69"> </text:span>českého<text:span text:style-name="T69"> </text:span>jazyka<text:span text:style-name="T69"> </text:span>je<text:span text:style-name="T69"> </text:span>Kurikulum češtiny jako druhého jazyka pro povinné předškolní vzdělávání, který lze využívat<text:span text:style-name="T70"> </text:span>při individualizované práci s dětmi s nedostatečnou znalostí českého jazyka již od nástupu do<text:span text:style-name="T69"> </text:span>mateřské<text:span text:style-name="T90"> </text:span>školy.</text:p>
      <text:p text:style-name="P41"/>
      <text:h text:style-name="P72" text:outline-level="3" loext:marker-style-name="T60"><text:span text:style-name="T60">Podmínky</text:span><text:span text:style-name="T64"> </text:span><text:span text:style-name="T60">vzdělávání</text:span><text:span text:style-name="T65"> </text:span><text:span text:style-name="T60">dětí</text:span><text:span text:style-name="T64"> </text:span><text:span text:style-name="T60">nadaných:</text:span></text:h>
      <text:p text:style-name="P143" loext:marker-style-name="T60"><text:span text:style-name="T60"/></text:p>
      <text:p text:style-name="P64">Mateřská škola vytváří ve svém školním vzdělávacím programu a při jeho realizaci podmínky k co největšímu využití potenciálu každého dítěte s ohledem na jeho individuální možnosti. To platí v plné míře i pro vzdělávání dětí nadaných. </text:p>
      <text:p text:style-name="P64">Na základě zjištění ŠPZ škola poskytne nadanému dítěti podpůrná opatření pro podporu a rozvoj jeho specifického nadání a talentu. </text:p>
      <text:p text:style-name="P36"><text:span text:style-name="T111">Školní vzdělávací program je dle možností přizpůsoben mimořádným schopnostem dětí a popř. doplněn nabídkou dalších aktivit podle zájmu a mimořádných schopností či mimořádného nadání </text:span><text:soft-page-break/><text:span text:style-name="T111">dětí a to zejména prostřednictvím zabezpečení pestré a bohaté denní nabídky činností specifických zájmů a schopnosti dětí.</text:span></text:p>
      <text:p text:style-name="P36">Individuální<text:span text:style-name="T81"> </text:span>vzdělávací<text:span text:style-name="T69"> </text:span>plán bude průběžně doplňován a upravován podle potřeb dítěte a jednou ročně vyhodnocován.<text:span text:style-name="T70"> </text:span>Vzdělávání dítěte bude probíhat takovým způsobem, aby nadání bylo dále podporováno, byl<text:span text:style-name="T69"> </text:span>stimulován rozvoj jeho potenciálu.</text:p>
      <text:p text:style-name="P36"/>
      <text:h text:style-name="P73" text:outline-level="3" loext:marker-style-name="T60"><text:span text:style-name="T60">Podmínky</text:span><text:span text:style-name="T65"> </text:span><text:span text:style-name="T60">pro</text:span><text:span text:style-name="T65"> </text:span><text:span text:style-name="T60">vzdělávání dětí</text:span><text:span text:style-name="T65"> </text:span><text:span text:style-name="T60">od</text:span><text:span text:style-name="T66"> </text:span><text:span text:style-name="T60">2</text:span><text:span text:style-name="T65"> </text:span><text:span text:style-name="T60">do 3</text:span><text:span text:style-name="T65"> </text:span><text:span text:style-name="T60">let:</text:span></text:h>
      <text:p text:style-name="P4"><text:span text:style-name="T36"/></text:p>
      <text:p text:style-name="P4"><text:span text:style-name="T36">Učitelé</text:span><text:span text:style-name="T49"> </text:span><text:span text:style-name="T36">ve</text:span><text:span text:style-name="T50"> </text:span><text:span text:style-name="T36">třídě,</text:span><text:span text:style-name="T51"> </text:span><text:span text:style-name="T36">kde</text:span><text:span text:style-name="T51"> </text:span><text:span text:style-name="T36">jsou</text:span><text:span text:style-name="T52"> </text:span><text:span text:style-name="T36">zařazeny</text:span><text:span text:style-name="T49"> </text:span><text:span text:style-name="T36">děti</text:span><text:span text:style-name="T51"> </text:span><text:span text:style-name="T36">od</text:span><text:span text:style-name="T50"> </text:span><text:span text:style-name="T36">2</text:span><text:span text:style-name="T53"> </text:span><text:span text:style-name="T36">do</text:span><text:span text:style-name="T50"> </text:span><text:span text:style-name="T36">3</text:span><text:span text:style-name="T52"> </text:span><text:span text:style-name="T36">let,</text:span><text:span text:style-name="T50"> </text:span><text:span text:style-name="T36">jsou</text:span><text:span text:style-name="T54"> </text:span><text:span text:style-name="T36">stabilní,</text:span><text:span text:style-name="T51"> </text:span><text:span text:style-name="T36">mají</text:span><text:span text:style-name="T52"> </text:span><text:span text:style-name="T36">pozitivní</text:span><text:span text:style-name="T51"> </text:span><text:span text:style-name="T36">vztah</text:span><text:span text:style-name="T55"> </text:span><text:span text:style-name="T36">k dětem této věkové kategorie. Učitelé se v přímé pedagogické činnosti v maximální možné</text:span><text:span text:style-name="T38"> </text:span><text:span text:style-name="T36">míře překrývají. Režim dne ve třídě dvouletých dětí je upraven s ohledem na jejich potřeby.</text:span><text:span text:style-name="T38"> </text:span><text:span text:style-name="T36">Největší</text:span><text:span text:style-name="T38"> </text:span><text:span text:style-name="T36">prostor</text:span><text:span text:style-name="T38"> </text:span><text:span text:style-name="T36">věnujeme</text:span><text:span text:style-name="T38"> </text:span><text:span text:style-name="T36">volné</text:span><text:span text:style-name="T38"> </text:span><text:span text:style-name="T36">hře</text:span><text:span text:style-name="T38"> </text:span><text:span text:style-name="T36">dětí.</text:span><text:span text:style-name="T38"> </text:span><text:span text:style-name="T36">Pro</text:span><text:span text:style-name="T38"> </text:span><text:span text:style-name="T36">pobyt</text:span><text:span text:style-name="T38"> </text:span><text:span text:style-name="T36">venku</text:span><text:span text:style-name="T38"> </text:span><text:span text:style-name="T36">nejčastěji</text:span><text:span text:style-name="T38"> </text:span><text:span text:style-name="T36">využíváme</text:span><text:span text:style-name="T38"> </text:span><text:span text:style-name="T36">školní</text:span><text:span text:style-name="T38"> </text:span><text:span text:style-name="T36">zahradu,</text:span><text:span text:style-name="T38"> </text:span><text:span text:style-name="T36">popřípadě</text:span><text:span text:style-name="T38"> </text:span><text:span text:style-name="T36">chodíme</text:span><text:span text:style-name="T38"> </text:span><text:span text:style-name="T36">s dětmi</text:span><text:span text:style-name="T38"> </text:span><text:span text:style-name="T36">na</text:span><text:span text:style-name="T38"> </text:span><text:span text:style-name="T36">kratší</text:span><text:span text:style-name="T38"> </text:span><text:span text:style-name="T36">procházky.</text:span><text:span text:style-name="T38"> </text:span><text:span text:style-name="T36">Děti</text:span><text:span text:style-name="T38"> </text:span><text:span text:style-name="T36">mají</text:span><text:span text:style-name="T38"> </text:span><text:span text:style-name="T36">dostatek</text:span><text:span text:style-name="T38"> </text:span><text:span text:style-name="T36">času</text:span><text:span text:style-name="T38"> </text:span><text:span text:style-name="T36">na</text:span><text:span text:style-name="T38"> </text:span><text:span text:style-name="T36">odpočinek,</text:span><text:span text:style-name="T39"> </text:span><text:span text:style-name="T36">v</text:span><text:span text:style-name="T39"> </text:span><text:span text:style-name="T36">případě, že</text:span><text:span text:style-name="T38"> </text:span><text:span text:style-name="T36">spí,</text:span><text:span text:style-name="T39"> </text:span><text:span text:style-name="T36">nejsou buzeny.</text:span></text:p>
      <text:p text:style-name="P23">Ve vzdělávání dětí mladších tří let převládají spontánní činnosti nad řízenými. Nejčastěji<text:span text:style-name="T69"> </text:span>uplatňujeme individuální nebo skupinovou formu činností. V plné míře akceptujeme vývojová<text:span text:style-name="T70"> </text:span>specifika.</text:p>
      <text:p text:style-name="P23">Při plánování vzdělávací<text:span text:style-name="T72"> </text:span>nabídky<text:span text:style-name="T110"> </text:span>vycházíme<text:span text:style-name="T72"> </text:span>z<text:span text:style-name="T91"> </text:span>jednoduchých<text:span text:style-name="T72"> </text:span>principů:</text:p>
      <text:list text:style-name="WWNum18">
        <text:list-item>
          <text:p text:style-name="P84">jednoduchost</text:p>
        </text:list-item>
        <text:list-item>
          <text:p text:style-name="P84">časová<text:span text:style-name="T90"> </text:span>nenáročnost</text:p>
        </text:list-item>
        <text:list-item>
          <text:p text:style-name="P87">známé<text:span text:style-name="T72"> </text:span>prostředí<text:span text:style-name="T72"> </text:span>a nejbližší<text:span text:style-name="T82"> </text:span>okolí</text:p>
        </text:list-item>
        <text:list-item>
          <text:p text:style-name="P84">smysluplnost<text:span text:style-name="T82"> </text:span>a<text:span text:style-name="T90"> </text:span>podnětnost</text:p>
        </text:list-item>
        <text:list-item>
          <text:p text:style-name="P88">dostatek<text:span text:style-name="T72"> </text:span>prostoru<text:span text:style-name="T72"> </text:span>a<text:span text:style-name="T72"> </text:span>času<text:span text:style-name="T69"> </text:span>pro volný<text:span text:style-name="T119"> </text:span>pohyb<text:span text:style-name="T69"> </text:span>a<text:span text:style-name="T72"> </text:span>hru<text:span text:style-name="T72"> </text:span>dítěte</text:p>
        </text:list-item>
        <text:list-item>
          <text:p text:style-name="P88"/>
        </text:list-item>
      </text:list>
      <text:p text:style-name="P42">Při<text:span text:style-name="T72"> </text:span>vzdělávání<text:span text:style-name="T72"> </text:span>maximálně<text:span text:style-name="T72"> </text:span>využíváme<text:span text:style-name="T82"> </text:span>metody<text:span text:style-name="T110"> </text:span>práce<text:span text:style-name="T82"> </text:span>vhodné<text:span text:style-name="T72"> </text:span>pro tuto věkovou<text:span text:style-name="T72"> </text:span>kategorii:</text:p>
      <text:list text:continue-numbering="true" text:style-name="WWNum18">
        <text:list-item>
          <text:p text:style-name="P85">situační<text:span text:style-name="T90"> </text:span>učení</text:p>
        </text:list-item>
        <text:list-item>
          <text:p text:style-name="P84">spontánní<text:span text:style-name="T90"> </text:span>sociální<text:span text:style-name="T90"> </text:span>učení</text:p>
        </text:list-item>
        <text:list-item>
          <text:p text:style-name="P84">nápodoba</text:p>
        </text:list-item>
        <text:list-item>
          <text:p text:style-name="P86">prožitkové<text:span text:style-name="T82"> </text:span>učení</text:p>
        </text:list-item>
        <text:list-item>
          <text:p text:style-name="P84">učení<text:span text:style-name="T72"> </text:span>hrou<text:span text:style-name="T72"> </text:span>a činnostmi</text:p>
        </text:list-item>
      </text:list>
      <text:p text:style-name="P39"/>
      <text:p text:style-name="P180" loext:marker-style-name="T1"/>
      <text:p text:style-name="P180" loext:marker-style-name="T1"/>
      <text:p text:style-name="P180" loext:marker-style-name="T1"/>
      <text:p text:style-name="P180" loext:marker-style-name="T1"/>
      <text:p text:style-name="P180" loext:marker-style-name="T1"/>
      <text:p text:style-name="P181" loext:marker-style-name="T112"/>
      <text:p text:style-name="Standard"/>
      <text:p text:style-name="Standard"/>
      <text:p text:style-name="Standard"/>
      <text:p text:style-name="P75" loext:marker-style-name="T113"/>
      <text:p text:style-name="P75" loext:marker-style-name="T113"/>
      <text:p text:style-name="P75" loext:marker-style-name="T113"/>
      <text:p text:style-name="P75" loext:marker-style-name="T113"/>
      <text:p text:style-name="P75" loext:marker-style-name="T113"/>
      <text:p text:style-name="P75" loext:marker-style-name="T113"/>
      <text:p text:style-name="P75" loext:marker-style-name="T113"/>
      <text:p text:style-name="Standard"><text:s text:c="5"/></text:p>
      <text:p text:style-name="Standard" loext:marker-style-name="T31"><text:soft-page-break/><text:span text:style-name="T31">VZDĚLÁVACÍ OBSAH – INTEGROVANÉ BLOKY</text:span><text:span text:style-name="T31"/></text:p>
      <text:p text:style-name="P138" loext:marker-style-name="T31"/>
      <text:p text:style-name="Standard" loext:marker-style-name="T114"><text:span text:style-name="T25"><text:s text:c="26"/></text:span><text:span text:style-name="T87">„OBJEVUJEME SVĚT“</text:span></text:p>
      <text:p text:style-name="P144" loext:marker-style-name="T40"><text:span text:style-name="T25"><text:s text:c="8"/></text:span></text:p>
      <text:p text:style-name="P145" loext:marker-style-name="T36"><text:span text:style-name="T36"><text:s/></text:span><text:span text:style-name="T36"/></text:p>
      <text:p text:style-name="P59">1. Integrovaný blok:</text:p>
      <text:p text:style-name="P54">HURÁ, ŠKOLKA VOLÁ</text:p>
      <text:p text:style-name="P61">Dílčí témata</text:p>
      <text:p text:style-name="P59">Vítáme vás ve školce (adaptace)</text:p>
      <text:p text:style-name="P59">Moji kamarádi</text:p>
      <text:p text:style-name="P59">Místo, kde žijeme</text:p>
      <text:p text:style-name="P59">Země česká, domov můj</text:p>
      <text:p text:style-name="P59"/>
      <text:p text:style-name="P59">2. Integrovaný blok:</text:p>
      <text:p text:style-name="P54">PODZIMNÍ ČAROVÁNÍ</text:p>
      <text:p text:style-name="P61">Dílčí témata:</text:p>
      <text:p text:style-name="P59">Plody podzimu (na zahradě, na poli)</text:p>
      <text:p text:style-name="P59">Hrajeme si s barvičkami</text:p>
      <text:p text:style-name="P59">Když padá listí</text:p>
      <text:p text:style-name="P59">Děti, draci letí</text:p>
      <text:p text:style-name="P59">Život v lese (zvířátka, ptáčci)</text:p>
      <text:p text:style-name="P59"/>
      <text:p text:style-name="P59">3. Integrovaný blok:</text:p>
      <text:p text:style-name="P54">KOUZLO VÁNOC</text:p>
      <text:p text:style-name="P61">Dílčí témata:</text:p>
      <text:p text:style-name="P59">Mikuláš ztratil plášť</text:p>
      <text:p text:style-name="P59">Voňavý advent</text:p>
      <text:p text:style-name="P59">Těšíme se na Ježíška</text:p>
      <text:p text:style-name="P59">My tři králové</text:p>
      <text:p text:style-name="P54"/>
      <text:p text:style-name="P59">4. Integrovaný blok:</text:p>
      <text:p text:style-name="P54">ZIMNÍ KRÁLOVSTVÍ</text:p>
      <text:p text:style-name="P61">Dílčí témata:</text:p>
      <text:p text:style-name="P59">Zimní počasí</text:p>
      <text:p text:style-name="P59">Moje zdraví (oblékání)</text:p>
      <text:p text:style-name="P59">Zimní radovánky (sporty, zdraví)</text:p>
      <text:p text:style-name="P59">Karneval - masopustní rej</text:p>
      <text:p text:style-name="P59">Hádej, čím budu</text:p>
      <text:p text:style-name="P59"/>
      <text:p text:style-name="P59">5. Integrovaný blok:</text:p>
      <text:p text:style-name="P54">JARO SE PROBOUZÍ</text:p>
      <text:p text:style-name="P61">Dílčí témata:</text:p>
      <text:p text:style-name="P59"><text:soft-page-break/>Jaro ťuká (hlavní znaky)</text:p>
      <text:p text:style-name="P59">Z pohádky do pohádky (kniha)</text:p>
      <text:p text:style-name="P59">Na našem dvoře </text:p>
      <text:p text:style-name="P59">Na louce</text:p>
      <text:p text:style-name="P59">Cestujeme bezpečně (doprava)</text:p>
      <text:p text:style-name="P59">Jdu k zápisu</text:p>
      <text:p text:style-name="P59">Čarodějnice</text:p>
      <text:p text:style-name="P59">Moje maminka</text:p>
      <text:p text:style-name="P59">Velikonoce – svátky jara</text:p>
      <text:p text:style-name="P59"/>
      <text:p text:style-name="P59">6. Integrovaný blok:</text:p>
      <text:p text:style-name="P54"><text:s/>AHOJ LÉTO, </text:p>
      <text:p text:style-name="P54">AHOJ PRÁZDNINY</text:p>
      <text:p text:style-name="P61">Dílčí témata:</text:p>
      <text:p text:style-name="P59">Děti slaví svátek</text:p>
      <text:p text:style-name="P59">Voda je život (u rybníka, koloběh vody)</text:p>
      <text:p text:style-name="P59">Zvířátka v ZOO</text:p>
      <text:p text:style-name="P59">Planeta Země</text:p>
      <text:p text:style-name="P59">Prázdniny jsou tady</text:p>
      <text:p text:style-name="P54"/>
      <text:p text:style-name="P63"/>
      <text:p text:style-name="P45">1. IB</text:p>
      <text:p text:style-name="P45">HURÁ, ŠKOLKA VOLÁ</text:p>
      <text:p text:style-name="P54"/>
      <text:p text:style-name="P13">Dílčí témata:</text:p>
      <text:p text:style-name="P13"/>
      <text:p text:style-name="P15">Vítáme vás ve školce (adaptace)</text:p>
      <text:p text:style-name="P15">Moji kamarádi</text:p>
      <text:p text:style-name="P15">Místo, kde žijeme</text:p>
      <text:p text:style-name="P15">Země česká, domov můj</text:p>
      <text:p text:style-name="P13"/>
      <text:p text:style-name="P16">Dílčí vzdělávací cíle:</text:p>
      <text:p text:style-name="P13">Posilování přirozených poznávacích citů (zvídavosti, zájmu, radosti z objevování, apod.)</text:p>
      <text:p text:style-name="P13">Osvojení si věku přiměřených praktických dovedností</text:p>
      <text:p text:style-name="P13">Rozvoj schopnosti žít ve společenství ostatních lidí (spolupracovat, spolupodílet se), přináležet k tomuto společenství (ke třídě, k rodině, k ostatním dětem), vnímat a přijímat základní hodnoty v tomto společenství uznávané</text:p>
      <text:p text:style-name="P13">Seznamování s pravidly chování ve vztahu k druhému</text:p>
      <text:p text:style-name="P13">Seznamování s místem a prostředím, ve kterém dítě žije a vytváření pozitivního vztahu k němu</text:p>
      <text:p text:style-name="P13"/>
      <text:p text:style-name="P16">Očekávané výstupy:</text:p>
      <text:p text:style-name="P13">Prožívat a dětským způsobem projevovat, co cítí (soucit, radost, náklonnost), snažit se ovládat své afektivní chování (odložit splnění svých osobních přání, zklidnit se, tlumit vztek, zlost, agresivitu, apod.)</text:p>
      <text:p text:style-name="P13">Uvědomovat si příjemné a nepříjemné citové prožitky (lásku, soucítění, radost, spokojenost i strach, smutek, odmítání), rozlišovat citové projevy v důvěrném (rodinném) a cizím prostředí</text:p>
      <text:p text:style-name="P13">Respektovat předem vyjasněná a pochopená pravidla, přijímat vyjasněné a zdůvodněné povinnosti</text:p>
      <text:p text:style-name="P13"><text:soft-page-break/>Prožívat radost ze zvládnutého a poznaného</text:p>
      <text:p text:style-name="P13">Odloučit se na určitou dobu od rodičů a blízkých, být aktivní i bez jejich podpory</text:p>
      <text:p text:style-name="P13">Pojmenovat většinu toho, čím je obklopeno</text:p>
      <text:p text:style-name="P13">Mít povědomí o některých způsobech ochrany osobního zdraví a bezpečí a o tom, kde v případě potřeby hledat pomoc (kam se obrátit, koho přivolat, jakým způsobem, apod.)</text:p>
      <text:p text:style-name="P13">Zvládnout sebeobsluhu, uplatňovat základní kulturně hygienické a zdravotně preventivní návyky (starat se o osobní hygienu, přijímat stravu a tekutiny, umět stolovat, postarat se o sebe a své věci, oblékat se, svlékat, obouvat, apod.)</text:p>
      <text:p text:style-name="P13">Utvořit si základní dětskou představu o pravidlech chování a společenských normách, co je v souladu s nimi a co proti nim a ve vývojově odpovídajících situacích se podle této představy chovat (doma, v MŠ i na veřejnosti)</text:p>
      <text:p text:style-name="P13">Adaptovat se na život ve škole, aktivně zvládat požadavky plynoucí z prostředí školy i jejich běžných proměn (vnímat základní pravidla ve skupině, podílet se na nich a řídit se jimi, podřídit se rozhodnutí skupiny, přizpůsobit se společnému programu, spolupracovat, přijímat autoritu) a spoluvytvářet v tomto společenství prostředí pohody</text:p>
      <text:p text:style-name="P13">Dodržovat dohodnutá a pochopená pravidla vzájemného soužití a chování doma, v mateřské škole, na veřejnosti, dodržovat herní pravidla</text:p>
      <text:p text:style-name="P13">Navazovat kontakty s dospělým, kterému je svěřeno do péče, překonat stud, komunikovat s ním vhodným způsobem, respektovat ho</text:p>
      <text:p text:style-name="P13">Porozumět, že změny jsou přirozené a samozřejmé (všechno kolem se mění, vyvíjí, pohybuje a proměňuje a že s těmito změnami je třeba v životě počítat), přizpůsobovat se běžně proměnlivým okolnostem doma i v MŠ</text:p>
      <text:p text:style-name="P13">Orientovat se bezpečně ve známém prostředí i v životě tohoto prostředí (doma, v budově MŠ, v blízkém okolí)</text:p>
      <text:p text:style-name="P13"/>
      <text:p text:style-name="P17">Okruhy činností:</text:p>
      <text:list text:style-name="L1">
        <text:list-item>
          <text:p text:style-name="P147">- hry a činnosti zajišťující spokojenost a radost</text:p>
        </text:list-item>
        <text:list-item>
          <text:p text:style-name="P147">- běžné každodenní setkávání s pozitivními vzory vztahů a chování</text:p>
        </text:list-item>
        <text:list-item>
          <text:p text:style-name="P147">- aktivity vhodné pro přirozenou adaptaci dítěte v prostředí</text:p>
        </text:list-item>
        <text:list-item>
          <text:p text:style-name="P147">mateřské školy</text:p>
        </text:list-item>
        <text:list-item>
          <text:p text:style-name="P147">- spoluvytváření jasných a smysluplných pravidel soužití ve třídě</text:p>
        </text:list-item>
        <text:list-item>
          <text:p text:style-name="P147">- aktivity přibližující pravidla vzájemného styku (zdvořilost,</text:p>
        </text:list-item>
        <text:list-item>
          <text:p text:style-name="P147">ohleduplnost, tolerance, spolupráce) a mravní hodnoty (dobro, zlo, spravedlnost, pravda, upřímnost…) v jednání lidí</text:p>
        </text:list-item>
        <text:list-item>
          <text:p text:style-name="P147">- aktivity umožňující poznat rozmanitosti kultur</text:p>
        </text:list-item>
        <text:list-item>
          <text:p text:style-name="P147">- společenské hry a aktivity nejrůznějšího zaměření</text:p>
        </text:list-item>
        <text:list-item>
          <text:p text:style-name="P147">- kooperativní činnosti ve dvojici, skupinách, spolupráce s ostatními</text:p>
        </text:list-item>
        <text:list-item>
          <text:p text:style-name="P147">- činnosti, zaměřené na poznání sociálního prostředí, v němž dítě žije: rodina (funkce rodiny, členové rodiny a vztahy mezi nimi, život v rodině, rodina ve světě zvířat) – mateřská škola (prostředí, vztahy mezi dětmi i dospělými, kamarádi)</text:p>
        </text:list-item>
      </text:list>
      <text:p text:style-name="P45"/>
      <text:p text:style-name="P150">Charakteristika a záměry bloku:</text:p>
      <text:p text:style-name="P14">Seznámení dětí s prostředím mateřské školy, s kamarády, s učitelkami a ostatními zaměstnanci školy. Děti se učí zacházet s hračkami, uklízet po sobě hračky, společně tvořit pravidla třídy. Seznámení s názvy členů rodiny, rozvoj vzájemných vztahů, sdělování zkušeností na základě prožitků. Děti se dozvídají o svátcích v rodině, narození dítěte, pomocí námětových her si osvojují základy společenského chování. Vyprávění o výletech s rodiči, cestování po české republice, rozhovor nad obrázky, práce s encyklopedií a mapou. Seznámení s pojmy státní vlajka, hymna, znak, prezident, starosta. Procházky po naší obci s prohlídkou významných budov (obecní úřad, knihovna), procvičování orientace v okolí mateřské školy. Děti si společně s učitelkami nastaví pravidla ve třídě, jsou seznámeny s bezpečným chováním a ochranou zdraví.</text:p>
      <text:p text:style-name="P33"><text:soft-page-break/><text:span text:style-name="T88">Konkrétní navrhované činnosti:</text:span></text:p>
      <text:list text:style-name="WWNum20">
        <text:list-item>
          <text:p text:style-name="P149">Prakticky se seznámit s prostředím školy</text:p>
        </text:list-item>
        <text:list-item>
          <text:p text:style-name="P149">Hry na školní zahradě, vycházky do okolí</text:p>
        </text:list-item>
        <text:list-item>
          <text:p text:style-name="P149">Výtvarné zachycení zážitků z prázdnin</text:p>
        </text:list-item>
        <text:list-item>
          <text:p text:style-name="P149">Vyprávění a rozhovory</text:p>
        </text:list-item>
        <text:list-item>
          <text:p text:style-name="P149">Prohlížení přinesených fotografií</text:p>
        </text:list-item>
        <text:list-item>
          <text:p text:style-name="P149">Dramatizace pohádek – Budka, Neposlušná kůzlátka, Červená Karkulka</text:p>
        </text:list-item>
        <text:list-item>
          <text:p text:style-name="P149">Motivační postava (kamarád krtek), která provede děti prvními dny ve školce a</text:p>
        </text:list-item>
        <text:list-item>
          <text:p text:style-name="P149">komunikace s ní bude pro některé děti snadnější, než přímá komunikace s učitelkou</text:p>
        </text:list-item>
        <text:list-item>
          <text:p text:style-name="P149">Reprodukce známých pohádek dětmi, popis obrázků</text:p>
        </text:list-item>
        <text:list-item>
          <text:p text:style-name="P149">Zpěv známých písní s doprovodem na orf. hud. Nástroje /Prší prší, Skákal pes…/</text:p>
        </text:list-item>
        <text:list-item>
          <text:p text:style-name="P149">Pohybové hry s jednoduchými pravidly – Zajíček v své jamce, Pásla ovečky…</text:p>
        </text:list-item>
        <text:list-item>
          <text:p text:style-name="P149">Pohybové ztvárnění chůze dětí, zvířat</text:p>
        </text:list-item>
        <text:list-item>
          <text:p text:style-name="P149">Přirozená pohybová cvičení – překážkové dráhy, skluzavka, míče</text:p>
        </text:list-item>
        <text:list-item>
          <text:p text:style-name="P149">Didaktické hry s poznáváním jmen nových kamarádů (Listonoš, Komu hodím míč…)</text:p>
        </text:list-item>
        <text:list-item>
          <text:p text:style-name="P149">Práce s pracovními listy</text:p>
        </text:list-item>
        <text:list-item>
          <text:p text:style-name="P149">Grafomotorická cvičení na uvolnění paží</text:p>
        </text:list-item>
      </text:list>
      <text:p text:style-name="P14"/>
      <text:p text:style-name="P14"/>
      <text:p text:style-name="P130">KLÍČOVÉ KOMPETENCE</text:p>
      <text:p text:style-name="P21"><text:span text:style-name="T58">Kompetence k učení – </text:span><text:span text:style-name="T120">klade otázky a hledá na ně odpovědi, aktivně si všímá, co se kolem něho děje, chce porozumět věcem, jevům a dějům, které kolem sebe vidí, poznává, že se může mnohému naučit, raduje se z toho, co samo dokázalo a zvládlo.</text:span></text:p>
      <text:p text:style-name="P21"><text:span text:style-name="T58">Kompetence k řešení problémů –</text:span> všímá si dění i problému v bezprostředním okolí, přirozenou motivací k řešení dalších problémů a situací je pro něj pozitivní odezva na aktivní zájem.</text:p>
      <text:p text:style-name="P21"><text:span text:style-name="T58">Kompetence komunikativní –</text:span> v běžných situacích komunikuje bez zábran a ostychu s dětmi i s dospělými, chápe, že být komunikativní, vstřícné, iniciativní a aktivní je výhodou.</text:p>
      <text:p text:style-name="P21"><text:span text:style-name="T58">Kompetence sociální a personální –</text:span> je schopno chápat, že lidé se různí a umí být tolerantní k jejich odlišnostem a jedinečnostem.</text:p>
      <text:p text:style-name="P21"><text:span text:style-name="T58">Kompetence činnostní a občanské –</text:span> spoluvytváří pravidla společného soužití mezi vrstevníky, rozumí jejich smyslu a chápe potřebu je zachovávat.</text:p>
      <text:p text:style-name="P48"/>
      <text:p text:style-name="P12"/>
      <text:p text:style-name="P46">2. IB</text:p>
      <text:p text:style-name="P46">PODZIMNÍ ČAROVÁNÍ</text:p>
      <text:p text:style-name="P46"/>
      <text:p text:style-name="P37">Dílčí témata:</text:p>
      <text:p text:style-name="P37"/>
      <text:p text:style-name="P50">Plody podzimu (na zahradě, na poli)</text:p>
      <text:p text:style-name="P50">Hrajeme si s barvičkami</text:p>
      <text:p text:style-name="P50">Když padá listí</text:p>
      <text:p text:style-name="P50">Děti, draci letí</text:p>
      <text:p text:style-name="P50">Podzim v lese (zvířátka, ptáčci)</text:p>
      <text:p text:style-name="P37"/>
      <text:p text:style-name="P49">Dílčí vzdělávací cíle:</text:p>
      <text:p text:style-name="P37">Rozvoj a kultivace mravního i estetického vnímání, cítění a prožívání</text:p>
      <text:p text:style-name="P37">Rozvoj a užívání všech smyslů</text:p>
      <text:p text:style-name="P37">Rozvoj kooperativních dovedností</text:p>
      <text:p text:style-name="P37">Vytváření elementárního povědomí o širším přírodním, kulturním i technickém prostředí, o jejich rozmanitosti, vývoji a neustálých proměnách</text:p>
      <text:p text:style-name="P37"><text:soft-page-break/>Poznávání pravidel společenského soužití a jejich spoluvytváření v rámci přirozeného sociokulturního prostředí, porozumění základním projevům neverbální komunikace obvyklým v tomto prostředí</text:p>
      <text:p text:style-name="P37"/>
      <text:p text:style-name="P49">Očekávané výstupy:</text:p>
      <text:p text:style-name="P37">Být citlivé ve vztahu k živým bytostem, k přírodě i k věcem</text:p>
      <text:p text:style-name="P37">Chápat prostorové pojmy (vpravo, vlevo, dole, nahoře, uprostřed, za, pod, nad, u, vedle, mezi, apod.), elementární časové pojmy (teď, dnes, včera, zítra, ráno, večer, jaro, léto, podzim, zima, rok), orientovat se v prostoru i v rovině, částečně se orientovat v čase</text:p>
      <text:p text:style-name="P37">Zaměřovat se na to, co je z poznávacího hlediska důležité (odhalovat podstatné znaky, vlastnosti předmětů, nacházet společné znaky, podobu a rozdíl, charakteristické rysy předmětů či jevů a vzájemné souvislosti mezi nimi)</text:p>
      <text:p text:style-name="P37">Poznat a pojmenovat většinu toho čím je obklopeno</text:p>
      <text:p text:style-name="P37">Vědomě využívat všech smyslů, záměrně pozorovat, postřehovat, všímat si (nového, změněného, chybějícího)</text:p>
      <text:p text:style-name="P37">Porozumět slyšenému (zachytit hlavní myšlenku příběhu, sledovat děj a zopakovat jej ve správných větách)</text:p>
      <text:p text:style-name="P37">Zvládat jednoduchou obsluhu a pracovní úkony (postarat se o hračky, pomůcky, uklidit si po sobě, udržovat pořádek, zvládat jednoduché úklidové práce, práce na zahradě, apod.)</text:p>
      <text:p text:style-name="P37">Vnímat a rozlišovat pomocí všech smyslů (sluchově rozlišovat zvuky a tóny, zrakově tvary předmětů a jiné specifické znaky, vůně, chutě, vnímat hmatem, apod.</text:p>
      <text:p text:style-name="P37">Přirozeně a bez zábran komunikovat s druhým dítětem, navazovat a udržovat dětská přátelství</text:p>
      <text:p text:style-name="P37">Všímat si změn a dění v nejbližším okolí</text:p>
      <text:p text:style-name="P37">Mít povědomí o širším společenském, věcném, přírodním, kulturním i technickém prostředí i jeho dění v rozsahu praktických zkušeností a dostupných praktických ukázek v okolí dítěte</text:p>
      <text:p text:style-name="P37">Zachycovat skutečnosti ze svého okolí a vyjadřovat své představy pomocí různých výtvarných dovedností a technik (kreslit, používat barvy, modelovat, konstruovat, tvořit z papíru, tvořit a vyrábět z různých jiných materiálů, z přírodnin, aj.)</text:p>
      <text:p text:style-name="P37">Pochopit, že každý má ve společenství (v rodině, třídě, v herní skupině) svou roli, podle které je třeba se chovat</text:p>
      <text:p text:style-name="P37"/>
      <text:p text:style-name="P37">Okruhy činností</text:p>
      <text:list text:style-name="L2">
        <text:list-item>
          <text:p text:style-name="P126">- praktické činnosti s přírodním materiálem</text:p>
        </text:list-item>
        <text:list-item>
          <text:p text:style-name="P126">- hry s říkadly, písněmi, rytmicko-melodické hry</text:p>
        </text:list-item>
        <text:list-item>
          <text:p text:style-name="P126">- přímé pozorování přírodního prostředí, jevů, proměnlivosti</text:p>
        </text:list-item>
        <text:list-item>
          <text:p text:style-name="P126">- počasí</text:p>
        </text:list-item>
        <text:list-item>
          <text:p text:style-name="P126">- sledování rozmanitosti a změn v přírodě, klimatických změn,</text:p>
        </text:list-item>
        <text:list-item>
          <text:p text:style-name="P126">- poškozování přírody</text:p>
        </text:list-item>
        <text:list-item>
          <text:p text:style-name="P126">- společné vycházky a výlety do přírody</text:p>
        </text:list-item>
        <text:list-item>
          <text:p text:style-name="P126">- rozhovory o zážitcích, diskuze, vyprávění dětí, poslech pohádek a příběhů</text:p>
        </text:list-item>
        <text:list-item>
          <text:p text:style-name="P126">- práce s knihami a obrazovým materiálem</text:p>
        </text:list-item>
        <text:list-item>
          <text:p text:style-name="P126">- výtvarné dovednosti a techniky – konstruování, prostorové</text:p>
        </text:list-item>
        <text:list-item>
          <text:p text:style-name="P126">- vytváření, tvoření z papíru, přírodnin</text:p>
        </text:list-item>
        <text:list-item>
          <text:p text:style-name="P126">- práce na zahradě, sklizeň ovoce, pouštění draků</text:p>
        </text:list-item>
      </text:list>
      <text:p text:style-name="P37"/>
      <text:p text:style-name="P150">Charakteristika a záměry bloku:</text:p>
      <text:p text:style-name="P14">Seznámení dětí se změnami v přírodě na podzim, s počasím, s oblékáním. Rozvíjet u dětí cit pro barevnost, pozorování barev na listech, podporovat kreativitu a tvořit při činnostech s přírodním materiálem.</text:p>
      <text:p text:style-name="P33"><text:span text:style-name="T83">Vést děti k lásce k přírodě, péči o zvířata (sběr podzimních plodů). Dle přírodních podmínek seznamujeme děti se životem v lese formou prožitkového učení jeho přímou návštěvou. Naučit </text:span><text:soft-page-break/><text:span text:style-name="T83">děti pojmenovat některé druhy ovoce a zeleniny, polních plodin a stromů. Rozlišování ovoce a zeleniny na základě vymezených vlastností, poznávat pomocí všech smyslů. Seznamovat je s pracemi potřebnými na zahrádce, na poli. Pozorovat při práci zemědělské stroje, následně vést rozhovor s dětmi o tom, co viděli, prožili, jaké mají zkušenosti. Dramatizace pohádek s umožněním prožitku, zapojení pohybu při rytmizaci textů pro lepší zapamatování, rozvoj slovní zásoby. Děti si uvědomí změnu času, dušičkové období a jiné tradice. Podzimní období si děti užijí společně s rodiči při „Drakiádě“</text:span></text:p>
      <text:p text:style-name="P14" loext:marker-style-name="T85"/>
      <text:p text:style-name="P151" loext:marker-style-name="T40"><text:span text:style-name="T86">Konkrétní navrhované činnosti:</text:span></text:p>
      <text:list text:style-name="WWNum22">
        <text:list-item>
          <text:p text:style-name="P153" loext:marker-style-name="T36"><text:span text:style-name="T85">Hudebně pohybové hry – Zajíček v své jamce, Myšičko myš…</text:span></text:p>
        </text:list-item>
        <text:list-item>
          <text:p text:style-name="P153" loext:marker-style-name="T36"><text:span text:style-name="T85">Manipulace, pozorování a pokusy s ovocem a zeleninou</text:span></text:p>
        </text:list-item>
        <text:list-item>
          <text:p text:style-name="P153" loext:marker-style-name="T36"><text:span text:style-name="T85">Sledování prací na zahradách</text:span></text:p>
        </text:list-item>
        <text:list-item>
          <text:p text:style-name="P153" loext:marker-style-name="T36"><text:span text:style-name="T85">Prohlížení knih a jiného obrazového materiálu</text:span></text:p>
        </text:list-item>
        <text:list-item>
          <text:p text:style-name="P153" loext:marker-style-name="T36"><text:span text:style-name="T85">Pohybové ztvárnění MALÝ x VELKÝ pro pochopení obsahu slov</text:span></text:p>
        </text:list-item>
        <text:list-item>
          <text:p text:style-name="P153" loext:marker-style-name="T36"><text:span text:style-name="T85">Hry a spolupráce ve dvojicích či větších skupinách</text:span></text:p>
        </text:list-item>
        <text:list-item>
          <text:p text:style-name="P153" loext:marker-style-name="T36"><text:span text:style-name="T85">Sledování loutkové pohádky a vlastní hra s loutkou</text:span></text:p>
        </text:list-item>
        <text:list-item>
          <text:p text:style-name="P153" loext:marker-style-name="T36"><text:span text:style-name="T85">Hry s přírodninami</text:span></text:p>
        </text:list-item>
        <text:list-item>
          <text:p text:style-name="P153" loext:marker-style-name="T36"><text:span text:style-name="T85">Srovnávání, třídění</text:span></text:p>
        </text:list-item>
        <text:list-item>
          <text:p text:style-name="P153" loext:marker-style-name="T36"><text:span text:style-name="T85">Pohádka O veliké řepě – uvědomění si pojmu „první“ – „poslední“ v pohádce i běžném</text:span></text:p>
        </text:list-item>
        <text:list-item>
          <text:p text:style-name="P153" loext:marker-style-name="T36"><text:span text:style-name="T85">životě</text:span></text:p>
        </text:list-item>
        <text:list-item>
          <text:p text:style-name="P153" loext:marker-style-name="T36"><text:span text:style-name="T85">Rozhovory, diskuze, vyprávění zážitků a příběhů</text:span></text:p>
        </text:list-item>
        <text:list-item>
          <text:p text:style-name="P153" loext:marker-style-name="T36"><text:span text:style-name="T85">Výtvarné práce – malba, kolorování kresby tuší, modelování, zapouštění barvy do</text:span></text:p>
        </text:list-item>
      </text:list>
      <text:p text:style-name="P152" loext:marker-style-name="T36"><text:span text:style-name="T85">klovatiny, využití přírodních materiálů (barevných listů, plodů…) – koláže</text:span></text:p>
      <text:list text:continue-numbering="true" text:style-name="WWNum22">
        <text:list-item>
          <text:p text:style-name="P153" loext:marker-style-name="T36"><text:span text:style-name="T85">Nácvik tematických říkadel – téma lesní zvířata, podzim, plody</text:span></text:p>
        </text:list-item>
        <text:list-item>
          <text:p text:style-name="P153" loext:marker-style-name="T36"><text:span text:style-name="T85">Základní barvy – Pan Čáp ztratil čepičku</text:span></text:p>
        </text:list-item>
        <text:list-item>
          <text:p text:style-name="P153" loext:marker-style-name="T36"><text:span text:style-name="T85">Pohybové ztvárnění zvířat – lesních</text:span></text:p>
        </text:list-item>
        <text:list-item>
          <text:p text:style-name="P153" loext:marker-style-name="T36"><text:span text:style-name="T85">Stavby pelíšků pro zvěř</text:span></text:p>
        </text:list-item>
        <text:list-item>
          <text:p text:style-name="P153" loext:marker-style-name="T36"><text:span text:style-name="T85">Sběr žaludů a kaštanů</text:span></text:p>
        </text:list-item>
        <text:list-item>
          <text:p text:style-name="P153" loext:marker-style-name="T36"><text:span text:style-name="T85">Práce s pracovními listy – bludiště, početní řada, přiřazování, vybarvování dle zadání</text:span></text:p>
        </text:list-item>
        <text:list-item>
          <text:p text:style-name="P153" loext:marker-style-name="T36"><text:span text:style-name="T85">Kresba zvířecí a lidské postavy</text:span></text:p>
        </text:list-item>
        <text:list-item>
          <text:p text:style-name="P153" loext:marker-style-name="T36"><text:span text:style-name="T85">Konstrukční hry ze stavebnic</text:span></text:p>
        </text:list-item>
        <text:list-item>
          <text:p text:style-name="P153" loext:marker-style-name="T36"><text:span text:style-name="T85">Skládání puzzle</text:span></text:p>
        </text:list-item>
        <text:list-item>
          <text:p text:style-name="P153" loext:marker-style-name="T36"><text:span text:style-name="T85">Grafomotorická cvičení</text:span></text:p>
        </text:list-item>
        <text:list-item>
          <text:p text:style-name="P153" loext:marker-style-name="T36"><text:span text:style-name="T85">Dramatizace úseků pohádek</text:span></text:p>
        </text:list-item>
        <text:list-item>
          <text:p text:style-name="P153" loext:marker-style-name="T36"><text:span text:style-name="T85">Zdravotní cviky /téma lesních zvířat/</text:span></text:p>
        </text:list-item>
        <text:list-item>
          <text:p text:style-name="P153" loext:marker-style-name="T36"><text:span text:style-name="T85">Práce s knihou, pexeso se zvířaty</text:span></text:p>
        </text:list-item>
      </text:list>
      <text:p text:style-name="P33" loext:marker-style-name="T36"/>
      <text:p text:style-name="P33" loext:marker-style-name="T36"/>
      <text:p text:style-name="P154" loext:marker-style-name="T36"><text:span text:style-name="T36">KLÍČOVÉ KOMPETENCE</text:span></text:p>
      <text:list text:style-name="WWNum24">
        <text:list-item>
          <text:p text:style-name="P90" loext:marker-style-name="T36"><text:span text:style-name="T40">Kompetence k učení – </text:span><text:span text:style-name="T36">získanou zkušenost uplatňuje v praktických situacích a v dalším učení.</text:span></text:p>
        </text:list-item>
        <text:list-item>
          <text:p text:style-name="P90" loext:marker-style-name="T36"><text:span text:style-name="T40">Kompetence k řešení problémů –</text:span><text:span text:style-name="T36"> nebojí se pochybovat, pokud nachází pozitivní ocenění nejen za úspěch, ale také za snahu.</text:span></text:p>
        </text:list-item>
        <text:list-item>
          <text:p text:style-name="P90" loext:marker-style-name="T36"><text:span text:style-name="T40">Kompetence komunikativní –</text:span><text:span text:style-name="T36"> průběžně rozšiřuje svou slovní zásobu a aktivně ji používá k dokonalejší komunikaci s okolím.</text:span></text:p>
        </text:list-item>
        <text:list-item>
          <text:p text:style-name="P90" loext:marker-style-name="T36"><text:span text:style-name="T40">Kompetence sociální a personální –</text:span><text:span text:style-name="T36"> uvědomuje si, že za sebe i své jednání odpovídá a nese důsledky.</text:span></text:p>
        </text:list-item>
        <text:list-item>
          <text:p text:style-name="P90" loext:marker-style-name="T36"><text:span text:style-name="T40">Kompetence činnostní a občanské –</text:span><text:span text:style-name="T36"> dokáže rozpoznat a využívat vlastní silné stránky, poznávat svoje slabé stránky.</text:span></text:p>
        </text:list-item>
      </text:list>
      <text:p text:style-name="P110" loext:marker-style-name="T40"/>
      <text:p text:style-name="P33" loext:marker-style-name="T36"><text:soft-page-break/><text:span text:style-name="T57">3. IB</text:span></text:p>
      <text:p text:style-name="P112" loext:marker-style-name="T36">KOUZLO VÁNOC</text:p>
      <text:p text:style-name="P33" loext:marker-style-name="T36"/>
      <text:p text:style-name="P117" loext:marker-style-name="T36">Dílčí témata:</text:p>
      <text:p text:style-name="P117" loext:marker-style-name="T36"/>
      <text:p text:style-name="P115" loext:marker-style-name="T36">Mikuláš ztratil plášť</text:p>
      <text:p text:style-name="P115" loext:marker-style-name="T36">Voňavý advent</text:p>
      <text:p text:style-name="P115" loext:marker-style-name="T36">Těšíme se na Ježíška</text:p>
      <text:p text:style-name="P115" loext:marker-style-name="T36">My tři králové</text:p>
      <text:p text:style-name="P33" loext:marker-style-name="T36"/>
      <text:p text:style-name="P117" loext:marker-style-name="T36">Dílčí vzdělávací cíle:</text:p>
      <text:p text:style-name="P33" loext:marker-style-name="T36">Poznávání jiných kultur</text:p>
      <text:p text:style-name="P33" loext:marker-style-name="T36">Rozvoj schopnosti citové vztahy vytvářet, rozvíjet je a city plně prožívat</text:p>
      <text:p text:style-name="P33" loext:marker-style-name="T36">Vytváření prosociálních postojů (rozvoj sociální citlivosti, tolerance, respektu, přizpůsobivosti, apod.)</text:p>
      <text:p text:style-name="P33" loext:marker-style-name="T36">Seznamování se světem lidí, kultury a prostředí, v němž dítě žije </text:p>
      <text:p text:style-name="P33" loext:marker-style-name="T36">Rozvoj pohybových schopností a zdokonalování dovedností v oblasti hrubé i jemné motoriky (koordinace a rozsahu pohybu, dýchání, koordinace ruky a oka, apod.), ovládání pohybového aparátu a tělesných funkcí</text:p>
      <text:p text:style-name="P33" loext:marker-style-name="T36"/>
      <text:p text:style-name="P117" loext:marker-style-name="T36">Očekávané výstupy:</text:p>
      <text:p text:style-name="P33" loext:marker-style-name="T36">Osvojit si elementární poznatky o okolním prostředí, které jsou dítěti blízké, pro ně smysluplné a přínosné, zajímavé a jemu pochopitelné a využitelné pro další učení a životní praxi</text:p>
      <text:p text:style-name="P33" loext:marker-style-name="T36">Zachytit a vyjádřit své prožitky (slovně, výtvarně, pomocí hudby, hudebně pohybovou či dramatickou improvizací, apod.)</text:p>
      <text:p text:style-name="P33" loext:marker-style-name="T36">Zorganizovat hru</text:p>
      <text:p text:style-name="P33" loext:marker-style-name="T36">Ve známých opakujících se situacích a v situacích, kterým rozumí, ovládat svoje city a přizpůsobit jim své chování</text:p>
      <text:p text:style-name="P33" loext:marker-style-name="T36">Uvědomit si svou samostatnost, zaujímat vlastní názory a postoje a vyjadřovat je</text:p>
      <text:p text:style-name="P33" loext:marker-style-name="T36">Přemýšlet, vést jednoduché úvahy a to, o čem přemýšlí a uvažuje, také vyjádřit</text:p>
      <text:p text:style-name="P33" loext:marker-style-name="T36">Projevovat zájem o knížky, soustředěně poslouchat četbu, hudbu, sledovat divadlo, film, užívat telefon</text:p>
      <text:p text:style-name="P33" loext:marker-style-name="T36">Sledovat a vyprávět příběh, pohádku</text:p>
      <text:p text:style-name="P33" loext:marker-style-name="T36">Naučit se zpaměti krátké texty (reprodukovat říkanky, písničky, pohádky, zvládnout jednoduchou dramatickou úlohu, apod.)správně vyslovovat, ovládat dech, tempo a intonaci řeči</text:p>
      <text:p text:style-name="P33" loext:marker-style-name="T36">Chápat, že všichni lidé (děti) mají svou hodnotu, přestože je každý jiný) jinak vypadá, jinak se chová, něco jiného umí či neumí, apod.), že osobní, resp. osobnostní odlišnosti jsou přirozené</text:p>
      <text:p text:style-name="P33" loext:marker-style-name="T36">Začlenit se do třídy a zařadit se mezi své vrstevníky, respektovat jejich rozdílné vlastnosti, schopnosti a dovednosti</text:p>
      <text:p text:style-name="P33" loext:marker-style-name="T36">Uplatňovat návyky v základních formách společenského chování ve styku s dospělými i s dětmi (zdravit známé děti i dospělé, rozloučit se, poprosit, poděkovat, vzít si slovo až když druhý domluví, požádat o pomoc, vyslechnout sdělení, uposlechnout pokyn, apod.)</text:p>
      <text:p text:style-name="P33" loext:marker-style-name="T36">Ovládat koordinaci ruky a oka, zvládat jemnou motoriku</text:p>
      <text:p text:style-name="P33" loext:marker-style-name="T36">(zacházet s předměty denní potřeby, s drobnými pomůckami, s nástroji, náčiním a materiálem, zacházet s grafickým a výtvarným materiálem (např. s barvami, tužkami, nůžkami, papírem, modelovací hmotou, zacházet s jednoduchými hudebními nástroji, apod.)</text:p>
      <text:p text:style-name="P33" loext:marker-style-name="T36">Koordinovat lokomoci a další polohy těla, sladit pohyb s rytmem a hudbou</text:p>
      <text:p text:style-name="P33" loext:marker-style-name="T36"/>
      <text:p text:style-name="P117" loext:marker-style-name="T36">Okruhy činností:</text:p>
      <text:p text:style-name="P33" loext:marker-style-name="T36">- činnostní učení, kooperativní učení, prožitkové učení,</text:p>
      <text:p text:style-name="P33" loext:marker-style-name="T36">integrované učení hrou</text:p>
      <text:p text:style-name="P33" loext:marker-style-name="T36"><text:soft-page-break/>- společné rozhovory, diskuse, individuální a skupinová</text:p>
      <text:p text:style-name="P33" loext:marker-style-name="T36">konverzace</text:p>
      <text:p text:style-name="P33" loext:marker-style-name="T36">- přednes, recitace, dramatizace, zpěv - vztahujících se</text:p>
      <text:p text:style-name="P33" loext:marker-style-name="T36">k určitému svátku či tradici</text:p>
      <text:p text:style-name="P33" loext:marker-style-name="T36">- poslech čtených či vyprávěných pohádek a příběhů</text:p>
      <text:p text:style-name="P33" loext:marker-style-name="T36">- výroba či příprava typického artefaktu (vánoční stromeček,</text:p>
      <text:p text:style-name="P33" loext:marker-style-name="T36">ozdoba, lucerna…)</text:p>
      <text:p text:style-name="P33" loext:marker-style-name="T36">- estetické a tvůrčí aktivity (slovesné, výtvarné, dramatické,</text:p>
      <text:p text:style-name="P33" loext:marker-style-name="T36">literární, hudební, pohybové...)</text:p>
      <text:p text:style-name="P33" loext:marker-style-name="T36">- vytvoření představy o okolnostech vzniku lidového zvyku či</text:p>
      <text:p text:style-name="P33" loext:marker-style-name="T36">tradice</text:p>
      <text:p text:style-name="P33" loext:marker-style-name="T36">- setkávání se s uměním mimo mateřskou školu</text:p>
      <text:p text:style-name="P33" loext:marker-style-name="T36">- zorganizování společenských akcí pro děti, pro děti a rodiče,</text:p>
      <text:p text:style-name="P33" loext:marker-style-name="T36">pro mateřkou školu (výtvarná dílna, lampiónový průvod,</text:p>
      <text:p text:style-name="P33" loext:marker-style-name="T36">besídka, výlet, návštěva muzea, výstav, divadelních</text:p>
      <text:p text:style-name="P33" loext:marker-style-name="T36">představení, navštěvování památek či jiných programů…)</text:p>
      <text:p text:style-name="P33" loext:marker-style-name="T36"/>
      <text:p text:style-name="P151" loext:marker-style-name="T40"><text:span text:style-name="T86">Charakteristika a záměry bloku:</text:span></text:p>
      <text:p text:style-name="P151" loext:marker-style-name="T85"><text:span text:style-name="T85">Přiblížit dětem tradice předvánočního období, času adventu pomocí básní, písní, tematických příběhů o svaté Barborce, sv. Mikuláši, narození Ježíška. Děti si umocní poznatky a tradice formou různých akcí pro veřejnost. Děti se seznámí s vánočními zvyky – zdobení stromečku, pouštění lodiček, rozkrajování jablíčka, házení pantoflem, šupiny z kapra, barborka, hrníčkovými kouzly. Formou činnostního učení si osvojí pracovní postup tvorby těsta, vykrajování tvarů, pečení cukroví, zdobení polevou. Do mateřské školy zavítá Mikuláš se svou družinou, který děti obdaruje drobným dárkem. Rovněž rozsvítíme školní zahradu s dřevěným betlémem. Dle nabídky se zúčastníme divadelního představení. Děti si prakticky vyzkouší, jak se chovat v divadle, jak se obléknout, s pojmy opona, hlediště, herec, divák, apod. <text:s/></text:span></text:p>
      <text:p text:style-name="P151" loext:marker-style-name="T85"><text:span text:style-name="T85">Seznámení s tradicí Tří králů (tříkrálová sbírka).</text:span></text:p>
      <text:p text:style-name="P33" loext:marker-style-name="T36"/>
      <text:p text:style-name="P151" loext:marker-style-name="T40"><text:span text:style-name="T86">Konkrétní navrhované činnosti:</text:span></text:p>
      <text:list text:style-name="WWNum26">
        <text:list-item>
          <text:p text:style-name="P158" loext:marker-style-name="T36"><text:span text:style-name="T85">Práce s knihou a jiným obrazovým materiálem</text:span></text:p>
        </text:list-item>
        <text:list-item>
          <text:p text:style-name="P158" loext:marker-style-name="T36"><text:span text:style-name="T85">Sledování dramatizace pohádek – vlastní představení</text:span></text:p>
        </text:list-item>
        <text:list-item>
          <text:p text:style-name="P158" loext:marker-style-name="T36"><text:span text:style-name="T85">Návštěva divadelního představení</text:span></text:p>
        </text:list-item>
        <text:list-item>
          <text:p text:style-name="P158" loext:marker-style-name="T36"><text:span text:style-name="T85">Mikulášská nadílka na zahradě MŠ</text:span></text:p>
        </text:list-item>
        <text:list-item>
          <text:p text:style-name="P158" loext:marker-style-name="T36"><text:span text:style-name="T85">Návštěva výstavy, sledování vánoční výzdoby</text:span></text:p>
        </text:list-item>
        <text:list-item>
          <text:p text:style-name="P158" loext:marker-style-name="T36"><text:span text:style-name="T85">Výroba dárků na vánoční zpívání obce, výroba přání, pečení perníků, výroba dekorací – přírodní materiál, papír…</text:span></text:p>
        </text:list-item>
        <text:list-item>
          <text:p text:style-name="P158" loext:marker-style-name="T36"><text:span text:style-name="T85">Rozhovory, diskuze, vyprávění zážitků a příběhů</text:span></text:p>
        </text:list-item>
        <text:list-item>
          <text:p text:style-name="P158" loext:marker-style-name="T36"><text:span text:style-name="T85">Pracovní listy, omalovánky</text:span></text:p>
        </text:list-item>
        <text:list-item>
          <text:p text:style-name="P158" loext:marker-style-name="T36"><text:span text:style-name="T85">Nácvik pásma – zábavný program pro rodiče, se kterými probíhá vánoční setkání</text:span></text:p>
        </text:list-item>
        <text:list-item>
          <text:p text:style-name="P158" loext:marker-style-name="T36"><text:span text:style-name="T85">Zpěv koled – rozsvícení vánočního stromu</text:span></text:p>
        </text:list-item>
        <text:list-item>
          <text:p text:style-name="P158" loext:marker-style-name="T36"><text:span text:style-name="T85">Výroba vánočního stromku – různé metody (např. z krabic), zdobení stromku</text:span></text:p>
        </text:list-item>
        <text:list-item>
          <text:p text:style-name="P158" loext:marker-style-name="T36"><text:span text:style-name="T85">Grafomotorická cvičení</text:span></text:p>
        </text:list-item>
        <text:list-item>
          <text:p text:style-name="P158" loext:marker-style-name="T36"><text:span text:style-name="T85">Prožívání vánočních zvyků – krájení jablka, pouštění svíček po vodě, házení botou…</text:span></text:p>
        </text:list-item>
        <text:list-item>
          <text:p text:style-name="P158" loext:marker-style-name="T36"><text:span text:style-name="T85">Pohádka ztvárněná kresbou</text:span></text:p>
        </text:list-item>
      </text:list>
      <text:p text:style-name="P33" loext:marker-style-name="T36"/>
      <text:p text:style-name="P33" loext:marker-style-name="T36"/>
      <text:p text:style-name="P161" loext:marker-style-name="T36"><text:span text:style-name="T36"><text:s text:c="13"/>KLÍČOVÉ KOMPETENCE</text:span></text:p>
      <text:list text:style-name="WWNum28">
        <text:list-item>
          <text:p text:style-name="P94" loext:marker-style-name="T36"><text:span text:style-name="T40">Kompetence k učení – </text:span><text:span text:style-name="T36">rozvíjí své schopnosti a dovednosti potřebné k efektivnímu učení a prohlubuje jejich poznatkovou zkušenost</text:span></text:p>
        </text:list-item>
        <text:list-item>
          <text:p text:style-name="P94" loext:marker-style-name="T36"><text:span text:style-name="T40">Kompetence k řešení problému –</text:span><text:span text:style-name="T36"> dovede vnímat problém jako samozřejmou součást </text:span><text:soft-page-break/><text:span text:style-name="T36">života a učení</text:span></text:p>
        </text:list-item>
        <text:list-item>
          <text:p text:style-name="P94" loext:marker-style-name="T36"><text:span text:style-name="T40">Kompetence komunikativní –</text:span><text:span text:style-name="T36"> užívá přirozených prostředků komunikace k vyjádření svých myšlenek, pocitů a názoru</text:span></text:p>
        </text:list-item>
        <text:list-item>
          <text:p text:style-name="P94" loext:marker-style-name="T36"><text:span text:style-name="T40">Kompetence sociální a personální –</text:span><text:span text:style-name="T36"> dovede se adaptovat na prostředí a jeho běžné proměny, podílí se na rozhodnutích, dovede vnímat hodnoty spojené s kultivovanými vztahy mezi lidmi</text:span></text:p>
        </text:list-item>
        <text:list-item>
          <text:p text:style-name="P94" loext:marker-style-name="T36"><text:span text:style-name="T40">Kompetence činnostní a občanské –</text:span><text:span text:style-name="T36"> respektuje pravidla, vnímá svou sounáležitost s přírodním a společenským prostředím</text:span></text:p>
        </text:list-item>
      </text:list>
      <text:p text:style-name="P111" loext:marker-style-name="T40"/>
      <text:p text:style-name="P34"/>
      <text:p text:style-name="P33" loext:marker-style-name="T36"><text:span text:style-name="T57">4. IB</text:span></text:p>
      <text:p text:style-name="P112" loext:marker-style-name="T36">ZIMNÍ KRÁLOVSTVÍ</text:p>
      <text:p text:style-name="P112" loext:marker-style-name="T36"/>
      <text:p text:style-name="P117" loext:marker-style-name="T36">Dílčí <text:span text:style-name="T115">témata</text:span>:</text:p>
      <text:p text:style-name="P33" loext:marker-style-name="T36"/>
      <text:p text:style-name="P115" loext:marker-style-name="T36">Zimní počasí</text:p>
      <text:p text:style-name="P115" loext:marker-style-name="T36">Moje zdraví (oblékání)</text:p>
      <text:p text:style-name="P115" loext:marker-style-name="T36">Zimní radovánky (sporty)</text:p>
      <text:p text:style-name="P115" loext:marker-style-name="T36">Karneval - masopustní rej</text:p>
      <text:p text:style-name="P115" loext:marker-style-name="T36">Hádej, čím budu</text:p>
      <text:p text:style-name="P115" loext:marker-style-name="T36"/>
      <text:p text:style-name="P33" loext:marker-style-name="T36"><text:span text:style-name="T23">Dílčí vzdělávací cíle:</text:span></text:p>
      <text:p text:style-name="P33" loext:marker-style-name="T36">Rozvoj schopnosti přizpůsobit se podmínkám vnějšího prostředí i jeho změn</text:p>
      <text:p text:style-name="P33" loext:marker-style-name="T36">Vytvoření povědomí o mezilidských morálních hodnotách</text:p>
      <text:p text:style-name="P33" loext:marker-style-name="T36">Osvojení si elementárních poznatků, schopností a dovedností důležitých pro navazování a rozvíjení vztahů dítěte k druhým lidem</text:p>
      <text:p text:style-name="P33" loext:marker-style-name="T36">Poznávání sebe sama, rozvoj pozitivních citů ve vztahu k sobě (uvědomění si vlastní identity, získání sebevědomí, sebedůvěry, osobní spokojenosti)</text:p>
      <text:p text:style-name="P33" loext:marker-style-name="T36">Osvojení si poznatků o těle a jeho zdraví, o pohybových činnostech a jejich kvalitě</text:p>
      <text:p text:style-name="P33" loext:marker-style-name="T36">Rozvoj poznatků, schopností a dovedností umožňujících pocity, získané dojmy a prožitky vyjádřit</text:p>
      <text:p text:style-name="P33" loext:marker-style-name="T36">Rozvoj, zpřesňování a kultivace smyslového vnímání, přechod od konkrétně názorného myšlení k myšlení slovně-logickému (pojmovému), rozvoj paměti a pozornosti, přechod od bezděčných forem těchto funkcí k úmyslným, rozvoj a kultivace představivosti a fantazie</text:p>
      <text:p text:style-name="P33" loext:marker-style-name="T36">Osvojení si poznatků a dovedností důležitých k podpoře zdraví, bezpečí, osobní pohody i pohody prostředí</text:p>
      <text:p text:style-name="P33" loext:marker-style-name="T36">Posilování prosociálního chování ve vztahu k ostatním lidem (v rodině, v MŠ, v dětské herní skupině)</text:p>
      <text:p text:style-name="P33" loext:marker-style-name="T36"/>
      <text:p text:style-name="P33" loext:marker-style-name="T36"><text:span text:style-name="T23">Očekávané výstupy:</text:span></text:p>
      <text:p text:style-name="P33" loext:marker-style-name="T36">Uvědomit si nebezpečí, se kterým se může ve svém okolí setkat a mít povědomí o tom, jak se prakticky chránit (vědět, jak se nebezpečí vyhnout, kam se v případě potřeby obrátit o pomoc</text:p>
      <text:p text:style-name="P33" loext:marker-style-name="T36">Zvládat běžné činnosti a požadavky na dítě kladené i jednoduché praktické situace, které se doma a v mateřské škole opakují, chovat se přiměřeně a bezpečně doma i na veřejnosti (na ulici, na hřišti, v obchodě, u lékaře, apod.)</text:p>
      <text:p text:style-name="P33" loext:marker-style-name="T36">Vyjednávat s dětmi i dospělými ve svém okolí, domluvit se na společném řešení (v jednoduchých situacích samostatně, jinak s pomocí)</text:p>
      <text:p text:style-name="P33" loext:marker-style-name="T36">Chovat se a jednat na základě vlastních pohnutek a zároveň s ohledem na druhé</text:p>
      <text:p text:style-name="P33" loext:marker-style-name="T36">Vnímat, co si druhý přeje či potřebuje, vycházet mu vstříc (chovat se citlivě a ohleduplně slabšímu či postiženému dítěti, mít ohled na druhého a soucítit s ním, nabídnout mu pomoc, apod.)</text:p>
      <text:p text:style-name="P33" loext:marker-style-name="T36">Respektovat potřeby jiného dítěte, dělit se s ním o hračky, pomůcky, pamlsky, rozdělit si úkol s jiným dítětem, apod.</text:p>
      <text:p text:style-name="P33" loext:marker-style-name="T36"><text:soft-page-break/>Uvědomit si své možnosti a limity (své silné a slabé stránky)</text:p>
      <text:p text:style-name="P33" loext:marker-style-name="T36">Vyjádřit souhlas i nesouhlas, říci „ne“ v situacích, které to vyžadují (v ohrožujících, nebezpečných či neznámých situacích), odmítnout se podílet na nedovolených či zakázaných činnostech, apod.</text:p>
      <text:p text:style-name="P33" loext:marker-style-name="T36">Naučit se nazpaměť krátké texty, úmyslně si zapamatovat a vybavit</text:p>
      <text:p text:style-name="P33" loext:marker-style-name="T36">Chápat základní číselné a matematické pojmy, elementární matematické souvislosti a podle potřeby je prakticky užívat (porovnávat, uspořádávat a třídit soubory předmětů podle určitého pravidla, orientovat se v elementárním počtu cca do šesti, chápat číselnou řadu v rozsahu první desítky, poznat více, stejně, méně, první, poslední, apod.)</text:p>
      <text:p text:style-name="P33" loext:marker-style-name="T36">Utvořit jednoduchý rým</text:p>
      <text:p text:style-name="P33" loext:marker-style-name="T36">Popsat situaci (skutečnou, podle obrázku)</text:p>
      <text:p text:style-name="P33" loext:marker-style-name="T36">Vést rozhovory (naslouchat druhým, vyčkat, až druhý dokončí myšlenku, sledovat řečníka i obsah, ptát se)</text:p>
      <text:p text:style-name="P33" loext:marker-style-name="T36">Rozlišovat, co prospívá zdraví a co mu škodí, chovat se tak, aby v situacích pro dítě běžných a jemu známých neohrožovalo zdraví, bezpečí a pohodu svou ani druhých</text:p>
      <text:p text:style-name="P33" loext:marker-style-name="T36">Pojmenovat části těla, některé orgány (včetně pohlavních), znát jejich funkci, mít povědomí o těle a jeho vývoji (o narození, růstu těla a jeho proměnách), znát základní pojmy užívané ve spojení se zdravím, s pohybem a sportem</text:p>
      <text:p text:style-name="P33" loext:marker-style-name="T36">Chápat slovní vtip a humor</text:p>
      <text:p text:style-name="P33" loext:marker-style-name="T36"/>
      <text:p text:style-name="P33" loext:marker-style-name="T36"><text:span text:style-name="T23">Okruhy činností:</text:span></text:p>
      <text:list text:style-name="L3">
        <text:list-item>
          <text:p text:style-name="P122" loext:marker-style-name="T36">- sezónní činnosti – hry se sněhem, bobování, klouzání, házení</text:p>
        </text:list-item>
        <text:list-item>
          <text:p text:style-name="P122" loext:marker-style-name="T36">koulí, stavby ze sněhu</text:p>
        </text:list-item>
        <text:list-item>
          <text:p text:style-name="P122" loext:marker-style-name="T36">- činnosti zaměřené k poznávání lidského těla a jeho částí</text:p>
        </text:list-item>
        <text:list-item>
          <text:p text:style-name="P122" loext:marker-style-name="T36">- příležitosti a činnosti směřující k prevenci úrazů, nemocí,</text:p>
        </text:list-item>
        <text:list-item>
          <text:p text:style-name="P122" loext:marker-style-name="T36">nezdravých návyků a závislostí</text:p>
        </text:list-item>
        <text:list-item>
          <text:p text:style-name="P122" loext:marker-style-name="T36">- hudební a hudebně pohybové hry a činnosti</text:p>
        </text:list-item>
        <text:list-item>
          <text:p text:style-name="P122" loext:marker-style-name="T36">- poslech čtených či vyprávěných pohádek a příběhů, vyprávění</text:p>
        </text:list-item>
        <text:list-item>
          <text:p text:style-name="P122" loext:marker-style-name="T36">toho, co dítě vidělo nebo shlédlo</text:p>
        </text:list-item>
        <text:list-item>
          <text:p text:style-name="P122" loext:marker-style-name="T36">- činnosti zaměřené k vytváření (chápání) pojmů a osvojování</text:p>
        </text:list-item>
        <text:list-item>
          <text:p text:style-name="P122" loext:marker-style-name="T36">poznatků (vysvětlování, objasňování, odpovědi na otázky, práce s knihou, obrazovým materiálem, médii…)</text:p>
        </text:list-item>
        <text:list-item>
          <text:p text:style-name="P122" loext:marker-style-name="T36">- estetické a tvůrčí aktivity</text:p>
        </text:list-item>
        <text:list-item>
          <text:p text:style-name="P122" loext:marker-style-name="T36">- dramatické činnosti a mimické vyjadřování nálad</text:p>
        </text:list-item>
        <text:list-item>
          <text:p text:style-name="P122" loext:marker-style-name="T36">- sociální a interaktivní hry, hraní rolí, dramatické činnosti,</text:p>
        </text:list-item>
        <text:list-item>
          <text:p text:style-name="P122" loext:marker-style-name="T36">hudební a hudebně pohybové hry, výtvarné hry a etudy</text:p>
        </text:list-item>
        <text:list-item>
          <text:p text:style-name="P122" loext:marker-style-name="T36">- pokusy a objevování, skupenství vody</text:p>
        </text:list-item>
      </text:list>
      <text:p text:style-name="P33" loext:marker-style-name="T36"/>
      <text:p text:style-name="P151" loext:marker-style-name="T40"><text:span text:style-name="T86">Charakteristika a záměry bloku:</text:span></text:p>
      <text:p text:style-name="P151" loext:marker-style-name="T85"><text:span text:style-name="T85">Rozhovory o zimní přírodě, pomoci volně žijícím živočichům v zimním období (dokrmování ptáků, lesní zvěře – plnění krmelců, okysličování vody rybám), počasí, oblékání a nebezpečí (v dopravě, na zamrzlé vodní hladině, omrzliny). Vyprávění vlastních zážitků se zimními sporty, důraz na ochranu zdraví (ochranné prostředky). Vést děti k tvořivosti při hrách na sněhu a se sněhem, využití zimního prostředí ke klouzání a bobování, pozorování stop ve sněhu. Rozhovory o tom, jak pečujeme o své zdraví, o správné hygieně, 1. pomoci, nemocech, úrazech, zdravém ovzduší, ekologii, potravinové pyramidě – zdravé, nezdravé potraviny. Naučí se pojmenovat jednotlivé části lidského těla a získají informace o důležitosti jednotlivých vnitřních orgánů. Poznávání předmětů z našeho okolí zábavnou formou pomocí smyslů, zmíníme nebezpečí kouření, alkoholu, drog a gamblerství. Děti se seznámí s předměty denní potřeby, s materiály, ze kterých jsou vyrobeny, rozlišují je pomocí zraku a hmatu. Seznámí se s povoláním a různými druhy řemesel. Děti se seznámí s tradicí Masopustu – „Karnevalový rej“ kdy prožijí den v maskách. </text:span></text:p>
      <text:p text:style-name="P14" loext:marker-style-name="T85"/>
      <text:p text:style-name="P151" loext:marker-style-name="T40"><text:soft-page-break/><text:span text:style-name="T86">Konkrétní navrhované činnosti:</text:span></text:p>
      <text:list text:style-name="WWNum30">
        <text:list-item>
          <text:p text:style-name="P159" loext:marker-style-name="T36"><text:span text:style-name="T85">Zdravotní přirozená cvičení</text:span></text:p>
        </text:list-item>
        <text:list-item>
          <text:p text:style-name="P159" loext:marker-style-name="T36"><text:span text:style-name="T85">Dechová cvičení – foukání do vločky jako vítr, vánice, vánek</text:span></text:p>
        </text:list-item>
        <text:list-item>
          <text:p text:style-name="P159" loext:marker-style-name="T36"><text:span text:style-name="T85">Pokusy se sněhem, ledem, vločkami, vodou</text:span></text:p>
        </text:list-item>
        <text:list-item>
          <text:p text:style-name="P159" loext:marker-style-name="T36"><text:span text:style-name="T85">Bobování, klouzání</text:span></text:p>
        </text:list-item>
        <text:list-item>
          <text:p text:style-name="P159" loext:marker-style-name="T36"><text:span text:style-name="T85">Tvoření ze sněhu a na sněhu</text:span></text:p>
        </text:list-item>
        <text:list-item>
          <text:p text:style-name="P159" loext:marker-style-name="T36"><text:span text:style-name="T85">Sledování a zaznamenávání průběhu počasí</text:span></text:p>
        </text:list-item>
        <text:list-item>
          <text:p text:style-name="P159" loext:marker-style-name="T36"><text:span text:style-name="T85">Pracovní listy, grafomotorická cvičení</text:span></text:p>
        </text:list-item>
        <text:list-item>
          <text:p text:style-name="P159" loext:marker-style-name="T36"><text:span text:style-name="T85">Hry s písmeny a číslicemi, přiřazování, ukládání</text:span></text:p>
        </text:list-item>
        <text:list-item>
          <text:p text:style-name="P159" loext:marker-style-name="T36"><text:span text:style-name="T85">Výtvarné práce – vystřihování vloček, skládání, lepení, různé koláže (sněhuláci, zimní krajina, zimní sporty…)</text:span></text:p>
        </text:list-item>
        <text:list-item>
          <text:p text:style-name="P159" loext:marker-style-name="T36"><text:span text:style-name="T85">Práce s knihou a ilustracemi</text:span></text:p>
        </text:list-item>
        <text:list-item>
          <text:p text:style-name="P159" loext:marker-style-name="T36"><text:span text:style-name="T85">Masopust – třídní karneval, výroba masek, seznámení s touto tradicí (knihy, ilustrace, fotografie, tradiční hry)</text:span></text:p>
        </text:list-item>
      </text:list>
      <text:p text:style-name="P33" loext:marker-style-name="T36"/>
      <text:p text:style-name="P33" loext:marker-style-name="T36"/>
      <text:p text:style-name="P155" loext:marker-style-name="T36"><text:span text:style-name="T36">KLÍČOVÉ KOMPETENCE</text:span></text:p>
      <text:list text:style-name="WWNum32">
        <text:list-item>
          <text:p text:style-name="P91" loext:marker-style-name="T36"><text:span text:style-name="T40">Kompetence k učení – </text:span><text:span text:style-name="T36">pokud se mu dostává uznání a ocenění, učí se s chutí</text:span></text:p>
        </text:list-item>
        <text:list-item>
          <text:p text:style-name="P91" loext:marker-style-name="T36"><text:span text:style-name="T40">Kompetence k řešení problémů –</text:span><text:span text:style-name="T36"> chápe, že vyhýbat se řešení problémů nevede k cíli, ale že jejich včasné a uvážlivé řešení je naopak výhodou, uvědomuje si, že svou aktivitou a iniciativou může situaci ovlivnit.</text:span></text:p>
        </text:list-item>
        <text:list-item>
          <text:p text:style-name="P91" loext:marker-style-name="T36"><text:span text:style-name="T40">Kompetence komunikativní –</text:span><text:span text:style-name="T36"> dovede využít informativní a komunikativní prostředky, se kterými se běžně setkává (knížky, encyklopedie, počítač, audiovizuální technika, telefon, apod. ).</text:span></text:p>
        </text:list-item>
        <text:list-item>
          <text:p text:style-name="P91" loext:marker-style-name="T36"><text:span text:style-name="T40">Kompetence sociální a personální –</text:span><text:span text:style-name="T36"> ve skupině se dokáže prosadit, ale i podřídit, při společných činnostech se domlouvá a spolupracuje, v běžných situacích uplatňuje základní společenské návyky a pravidla společenského styku, je schopné respektovat druhé, vyjednávat, přijímat a uzavírat kompromisy.</text:span></text:p>
        </text:list-item>
        <text:list-item>
          <text:p text:style-name="P91" loext:marker-style-name="T36"><text:span text:style-name="T40">Kompetence činnostní a občanské –</text:span><text:span text:style-name="T36"> zajímá se o druhé i o to, co se kolem děje, je otevřené aktuálnímu dění.</text:span></text:p>
        </text:list-item>
      </text:list>
      <text:p text:style-name="P92" loext:marker-style-name="T36"><text:span text:style-name="T36"/></text:p>
      <text:p text:style-name="P92" loext:marker-style-name="T36"><text:span text:style-name="T36"/></text:p>
      <text:p text:style-name="P92" loext:marker-style-name="T36"><text:span text:style-name="T41">5. IB</text:span></text:p>
      <text:p text:style-name="P96" loext:marker-style-name="T36"><text:span text:style-name="T36">JARO SE PROBOUZÍ</text:span></text:p>
      <text:p text:style-name="P96" loext:marker-style-name="T36"><text:span text:style-name="T36"/></text:p>
      <text:p text:style-name="P97" loext:marker-style-name="T36"><text:span text:style-name="T36">Dílčí </text:span><text:span text:style-name="T37">témata</text:span><text:span text:style-name="T36">:</text:span></text:p>
      <text:p text:style-name="P92" loext:marker-style-name="T36"><text:span text:style-name="T36"/></text:p>
      <text:p text:style-name="P98" loext:marker-style-name="T36"><text:span text:style-name="T36">Jaro ťuká (hlavní znaky)</text:span></text:p>
      <text:p text:style-name="P98" loext:marker-style-name="T36"><text:span text:style-name="T36">Z pohádky do pohádky (kniha)</text:span></text:p>
      <text:p text:style-name="P98" loext:marker-style-name="T36"><text:span text:style-name="T36">Na našem dvoře </text:span></text:p>
      <text:p text:style-name="P98" loext:marker-style-name="T36"><text:span text:style-name="T36">Na louce</text:span></text:p>
      <text:p text:style-name="P98" loext:marker-style-name="T36"><text:span text:style-name="T36">Cestujeme bezpečně (doprava)</text:span></text:p>
      <text:p text:style-name="P98" loext:marker-style-name="T36"><text:span text:style-name="T36">Jdu k zápisu</text:span></text:p>
      <text:p text:style-name="P98" loext:marker-style-name="T36"><text:span text:style-name="T36">Čarodějnice</text:span></text:p>
      <text:p text:style-name="P98" loext:marker-style-name="T36"><text:span text:style-name="T36">Moje maminka</text:span></text:p>
      <text:p text:style-name="P98" loext:marker-style-name="T36"><text:span text:style-name="T36">Velikonoce – svátky jara</text:span></text:p>
      <text:p text:style-name="P92" loext:marker-style-name="T36"><text:span text:style-name="T36"/></text:p>
      <text:p text:style-name="P97" loext:marker-style-name="T36"><text:span text:style-name="T36">Dílčí vzdělávací cíle:</text:span></text:p>
      <text:p text:style-name="P92" loext:marker-style-name="T36"><text:span text:style-name="T36">Osvojení si věku přiměřených praktických dovedností</text:span></text:p>
      <text:p text:style-name="P92" loext:marker-style-name="T36"><text:span text:style-name="T36">Přemýšlet, vést jednoduché úvahy a umět vyjádřit to, o čem se</text:span></text:p>
      <text:p text:style-name="P92" loext:marker-style-name="T36"><text:span text:style-name="T36">přemýšlí a uvažuje</text:span></text:p>
      <text:p text:style-name="P92" loext:marker-style-name="T36"><text:soft-page-break/><text:span text:style-name="T36">Seznamování s pravidly chování ve vztahu k druhému dítěti i ke</text:span></text:p>
      <text:p text:style-name="P92" loext:marker-style-name="T36"><text:span text:style-name="T36">zvířatům</text:span></text:p>
      <text:p text:style-name="P92" loext:marker-style-name="T36"><text:span text:style-name="T36">Vytvoření povědomí o mezilidských morálních hodnotách</text:span></text:p>
      <text:p text:style-name="P92" loext:marker-style-name="T36"><text:span text:style-name="T36">Rozvoj úcty k životu ve všech jeho formách</text:span></text:p>
      <text:p text:style-name="P92" loext:marker-style-name="T36"><text:span text:style-name="T36">Vytváření pozitivního vztahu k místu, kde dítě žije</text:span></text:p>
      <text:p text:style-name="P92" loext:marker-style-name="T36"><text:span text:style-name="T36">Vytváření zdravých postojů jako základna zdravého životního</text:span></text:p>
      <text:p text:style-name="P92" loext:marker-style-name="T36"><text:span text:style-name="T36">stylu</text:span></text:p>
      <text:p text:style-name="P92" loext:marker-style-name="T36"><text:span text:style-name="T36">Rozvoj řečových schopností a jazykových dovedností, poznávání</text:span></text:p>
      <text:p text:style-name="P92" loext:marker-style-name="T36"><text:span text:style-name="T36">sama sebe</text:span></text:p>
      <text:p text:style-name="P92" loext:marker-style-name="T36"><text:span text:style-name="T36">Rozvoj pozitivních citů ve vztahu k sobě /uvědomění si vlastní</text:span></text:p>
      <text:p text:style-name="P92" loext:marker-style-name="T36"><text:span text:style-name="T36">identity, získání sebevědomí, sebedůvěry, osobní spokojenosti/</text:span></text:p>
      <text:p text:style-name="P92" loext:marker-style-name="T36"><text:span text:style-name="T36">Ochrana osobního soukromí a bezpečí ve vztazích s druhými</text:span></text:p>
      <text:p text:style-name="P92" loext:marker-style-name="T36"><text:span text:style-name="T36">dětmi i dospělými</text:span></text:p>
      <text:p text:style-name="P92" loext:marker-style-name="T36"><text:span text:style-name="T36">Poznávání pravidel společenského soužití a jejich spoluvytváření</text:span></text:p>
      <text:p text:style-name="P92" loext:marker-style-name="T36"><text:span text:style-name="T36">v rámci přirozeného sociálně-kulturního prostředí, porozumění</text:span></text:p>
      <text:p text:style-name="P92" loext:marker-style-name="T36"><text:span text:style-name="T36">základním projevům neverbální komunikace obvyklé v tomto</text:span></text:p>
      <text:p text:style-name="P92" loext:marker-style-name="T36"><text:span text:style-name="T36">prostředí</text:span></text:p>
      <text:p text:style-name="P92" loext:marker-style-name="T36"><text:span text:style-name="T36">Vytváření elementárního povědomí o širším přírodním,</text:span></text:p>
      <text:p text:style-name="P92" loext:marker-style-name="T36"><text:span text:style-name="T36">kulturním i technickém prostředí, o jeho rozmanitosti, vývoji a</text:span></text:p>
      <text:p text:style-name="P92" loext:marker-style-name="T36"><text:span text:style-name="T36">neustálých změnách</text:span></text:p>
      <text:p text:style-name="P92" loext:marker-style-name="T36"><text:span text:style-name="T36"/></text:p>
      <text:p text:style-name="P92" loext:marker-style-name="T36"><text:span text:style-name="T43">Očekávané výstupy:</text:span></text:p>
      <text:p text:style-name="P92" loext:marker-style-name="T36"><text:span text:style-name="T36">Vědomě napodobit jednoduchý pohyb podle vzoru a přizpůsobit jej podle pokynu</text:span></text:p>
      <text:p text:style-name="P92" loext:marker-style-name="T36"><text:span text:style-name="T36">Pomáhat pečovat o okolní životní prostředí (dbát na pořádek a čistotu, nakládat vhodným způsobem s odpady, starat se o rostliny, spoluvytvářet pohodu prostředí, chránit přírodu v okolí, živé tvory, atd.)</text:span></text:p>
      <text:p text:style-name="P92" loext:marker-style-name="T36"><text:span text:style-name="T36">Vnímat umělecké a kulturní podněty, sledovat se zájmem literární, dramatické či hudební představení a hodnotit svoje zážitky (říci, co bylo zajímavé, co je zaujalo)</text:span></text:p>
      <text:p text:style-name="P92" loext:marker-style-name="T36"><text:span text:style-name="T36">Nalézat nová řešení nebo alternativní k běžným</text:span></text:p>
      <text:p text:style-name="P92" loext:marker-style-name="T36"><text:span text:style-name="T36">Vnímat, že je zajímavé dozvídat se nové věci, využívat zkušeností k učení</text:span></text:p>
      <text:p text:style-name="P92" loext:marker-style-name="T36"><text:span text:style-name="T36">Záměrně se soustředit na činnost a udržet pozornost</text:span></text:p>
      <text:p text:style-name="P92" loext:marker-style-name="T36"><text:span text:style-name="T36">Poznat napsané své jméno</text:span></text:p>
      <text:p text:style-name="P92" loext:marker-style-name="T36"><text:span text:style-name="T36">Poznat některá písmena a číslice, popř. slova</text:span></text:p>
      <text:p text:style-name="P92" loext:marker-style-name="T36"><text:span text:style-name="T36">Sledovat očima zleva doprava</text:span></text:p>
      <text:p text:style-name="P92" loext:marker-style-name="T36"><text:span text:style-name="T36">Poznat a vymyslet jednoduchá synonyma, homonyma a antonyma</text:span></text:p>
      <text:p text:style-name="P92" loext:marker-style-name="T36"><text:span text:style-name="T36">Sluchově rozlišovat začáteční a koncové slabiky a hlásky ve slovech</text:span></text:p>
      <text:p text:style-name="P92" loext:marker-style-name="T36"><text:span text:style-name="T36">Uplatňovat své individuální potřeby, přání a práva s ohledem na druhého (obhajovat svůj postoj nebo názor, respektovat jiný postoj či názor), přijímat a uzavírat kompromisy, řešit konflikt dohodou</text:span></text:p>
      <text:p text:style-name="P92" loext:marker-style-name="T36"><text:span text:style-name="T36">Rozlišovat některé obrazné symboly (piktogramy, orientační a dopravní značky, označení nebezpečí, atd.) a porozumět jejich významu i jejich komunikativní funkci</text:span></text:p>
      <text:p text:style-name="P92" loext:marker-style-name="T36"><text:span text:style-name="T36">Chovat se obezřetně při setkání s neznámými dětmi, staršími i dospělými jedinci, v případě potřeby požádat druhého o pomoc (pro sebe i jiné dítě)</text:span></text:p>
      <text:p text:style-name="P92" loext:marker-style-name="T36"><text:span text:style-name="T36"/></text:p>
      <text:p text:style-name="P92" loext:marker-style-name="T36"><text:span text:style-name="T43">Okruhy činností:</text:span></text:p>
      <text:list text:style-name="L4">
        <text:list-item>
          <text:p text:style-name="P93" loext:marker-style-name="T36"><text:span text:style-name="T36">- využití pracovních listů k daným tématům</text:span></text:p>
        </text:list-item>
        <text:list-item>
          <text:p text:style-name="P93" loext:marker-style-name="T36"><text:span text:style-name="T36">- záměrné pozorování běžných objektů a předmětů, určování a</text:span></text:p>
        </text:list-item>
        <text:list-item>
          <text:p text:style-name="P93" loext:marker-style-name="T36"><text:span text:style-name="T36">pojmenování jejich vlastností, charakteristických znaků a funkcí,</text:span></text:p>
        </text:list-item>
        <text:list-item>
          <text:p text:style-name="P93" loext:marker-style-name="T36"><text:span text:style-name="T36">třídění, porovnávání</text:span></text:p>
        </text:list-item>
        <text:list-item>
          <text:p text:style-name="P93" loext:marker-style-name="T36"><text:span text:style-name="T36">- příležitosti a hry pro rozvoj vůle, vytrvalosti a sebeovládání</text:span></text:p>
        </text:list-item>
        <text:list-item>
          <text:p text:style-name="P93" loext:marker-style-name="T36"><text:span text:style-name="T36">- hry a praktické činnosti, které seznamují dítě se světem</text:span></text:p>
        </text:list-item>
        <text:list-item>
          <text:p text:style-name="P93" loext:marker-style-name="T36"><text:soft-page-break/><text:span text:style-name="T36">dospělých lidí, jejich občanského života a práce</text:span></text:p>
        </text:list-item>
        <text:list-item>
          <text:p text:style-name="P93" loext:marker-style-name="T36"><text:span text:style-name="T36">- vyprávění, popis, dramatizace, práce s obrázky, pantomima,</text:span></text:p>
        </text:list-item>
        <text:list-item>
          <text:p text:style-name="P93" loext:marker-style-name="T36"><text:span text:style-name="T36">rozhovory, práce s knihami a encyklopediemi, prohlížení,</text:span></text:p>
        </text:list-item>
        <text:list-item>
          <text:p text:style-name="P93" loext:marker-style-name="T36"><text:span text:style-name="T36">antonyma, homonyma, synonyma, rýmování slov, tvoření vět</text:span></text:p>
        </text:list-item>
        <text:list-item>
          <text:p text:style-name="P93" loext:marker-style-name="T36"><text:span text:style-name="T36">- dopravní situace – dopravní značky: poznávání během vycházek, obrázky, pracovní listy</text:span></text:p>
        </text:list-item>
      </text:list>
      <text:p text:style-name="P89" loext:marker-style-name="T36"/>
      <text:p text:style-name="P151" loext:marker-style-name="T40"><text:span text:style-name="T86">Charakteristika a záměry bloku:</text:span></text:p>
      <text:p text:style-name="P151" loext:marker-style-name="T85"><text:span text:style-name="T85">Seznámení dětí se změnami v přírodě v jarním období, vnímání přírody pozorováním při vycházkách. Děti se učí poznávat jarní rostliny, keře a stromy. Pomocí obrázků a pozorování v přírodě se děti učí poznat a pojmenovat hmyz a drobné živočichy žijící na loukách (mravenec, včela, vosa, slunéčko sedmitečné, hlemýžď, žížala atd.). Seznámí se s jejich životem a funkcí, kterou v přírodě zastávají (opylení, med, provzdušnění půdy, atd.). Děti by si měly uvědomit, že příroda a člověk jsou na sobě vzájemně závislé. Seznámí se a naučí pojmenovat domácí a hospodářská zvířata, jejich mláďata a užitek (maso, kůže, peří, vejce, mléko). Pomocí sluchu rozlišování hlasů zvířat, vyhledávání informací v encyklopediích, určování jejich domovů (chlívek, bouda kurník, stáj), čím se živí. Motivace dětí školními činnostmi, hravou formou procvičovat správné držení psacího náčiní, pravolevé orientace, prostorových pojmů, umět vytvářet skupiny o daném počtu, dokončit text, pojmenovat obrázky množným číslem, apod. Využít spolupráce se základní školou k návštěvě. Vést děti ke kladnému vztahu ke knihám, šetrnému zacházení s nimi, využití návštěvy knihovny. Učit děti vyhledávání informací v knihách a encyklopediích.</text:span></text:p>
      <text:p text:style-name="P151" loext:marker-style-name="T85"><text:span text:style-name="T85">Přiblížení velikonočních tradic a zvyků (pletení pomlázky, barvení vajíček, koledy, velikonoční přání). Seznámení dětí s názvy dopravních prostředků, dopravních značek (symbolů), pojmy (stůj, připravit, volno, červená oranžová, zelená), rozlišování dopravních prostředků podle místa pohybu, třídění dle kritérií. Rozhovory o bezpečnosti v dopravě, seznámení s prací integrovaného záchranného systému (dle možností ukázka techniky a vybavení). Vést děti k bezpečnému chování a respektování pravidel silničního provozu. Seznámení s pojmy cyklista, řidič a s ochrannými prostředky (přilba, vesta, řidičský průkaz). Praktický nácvik správného pohybu po chodníku, přecházení po přechodu pro chodce, jízda na koloběžce, kole. Děti si uvědomují, co pro každého znamená jeho maminka, co děláme my pro maminku, co ona dělá pro nás. Rozhovor o pomoci v domácnosti, o narození miminka. Při námětových hrách děti získají praktické poznatky z vedení domácnosti. Děti prožijí týden s knížkou – pohádky, příběhy o dětech (pohádkové postavy, vlastnosti hrdinů pohádek a příběhů, pohádky dramatizují, kreslí).</text:span></text:p>
      <text:p text:style-name="P14" loext:marker-style-name="T85"/>
      <text:p text:style-name="P151" loext:marker-style-name="T36"><text:span text:style-name="T85"><text:s/></text:span></text:p>
      <text:p text:style-name="P151" loext:marker-style-name="T40"><text:span text:style-name="T86">Konkrétní navrhované činnosti:</text:span></text:p>
      <text:list text:style-name="WWNum34">
        <text:list-item>
          <text:p text:style-name="P160" loext:marker-style-name="T36"><text:span text:style-name="T85">Vycházky do okolí, sledování změn v přírodě, počasí</text:span></text:p>
        </text:list-item>
        <text:list-item>
          <text:p text:style-name="P160" loext:marker-style-name="T36"><text:span text:style-name="T85">Rozhovory o změnách, jejich zaznamenávání kresbou</text:span></text:p>
        </text:list-item>
        <text:list-item>
          <text:p text:style-name="P160" loext:marker-style-name="T36"><text:span text:style-name="T85">Pokus s klíčením semínka hrachu, květiny</text:span></text:p>
        </text:list-item>
        <text:list-item>
          <text:p text:style-name="P160" loext:marker-style-name="T36"><text:span text:style-name="T85">Výtvarné zpracování jara různými technikami</text:span></text:p>
        </text:list-item>
        <text:list-item>
          <text:p text:style-name="P160" loext:marker-style-name="T36"><text:span text:style-name="T85">Práce s knihou, encyklopediemi, obrázky</text:span></text:p>
        </text:list-item>
        <text:list-item>
          <text:p text:style-name="P160" loext:marker-style-name="T36"><text:span text:style-name="T85">Skládání obrázků z částí, puzzle</text:span></text:p>
        </text:list-item>
        <text:list-item>
          <text:p text:style-name="P160" loext:marker-style-name="T36"><text:span text:style-name="T85">Námětová hra – na statku – skládání statku z krabic, výroba zvířat</text:span></text:p>
        </text:list-item>
        <text:list-item>
          <text:p text:style-name="P160" loext:marker-style-name="T36"><text:span text:style-name="T85">Hledání „Kdo k sobě patří“ a „jak se nazývají“ (zvířata a jejich mláďata)</text:span></text:p>
        </text:list-item>
        <text:list-item>
          <text:p text:style-name="P160" loext:marker-style-name="T36"><text:span text:style-name="T85">Pohyb. hra – „Na barvičky, Kačka Stračka, Pletla jsem…“</text:span></text:p>
        </text:list-item>
        <text:list-item>
          <text:p text:style-name="P160" loext:marker-style-name="T36"><text:span text:style-name="T85">Zpěv známých lidových písní a nácvik písní o jaru</text:span></text:p>
        </text:list-item>
        <text:list-item>
          <text:p text:style-name="P160" loext:marker-style-name="T36"><text:span text:style-name="T85">Výroba dárku pro maminku ke dni matek</text:span></text:p>
        </text:list-item>
        <text:list-item>
          <text:p text:style-name="P160" loext:marker-style-name="T36"><text:span text:style-name="T85">Návštěva statku</text:span></text:p>
        </text:list-item>
        <text:list-item>
          <text:p text:style-name="P160" loext:marker-style-name="T36"><text:span text:style-name="T85">Smyslové hry – procvičení sluchu, hmatu, zraku, chuti, čichu</text:span></text:p>
        </text:list-item>
        <text:list-item>
          <text:p text:style-name="P160" loext:marker-style-name="T36"><text:span text:style-name="T85">Pracovní listy, bludiště, skládačky na téma</text:span></text:p>
        </text:list-item>
        <text:list-item>
          <text:p text:style-name="P160" loext:marker-style-name="T36"><text:soft-page-break/><text:span text:style-name="T85">Jazyková výchova – homonyma, antonyma, synonyma</text:span></text:p>
        </text:list-item>
        <text:list-item>
          <text:p text:style-name="P160" loext:marker-style-name="T36"><text:span text:style-name="T85">Cílené užívání barev k dotváření jarní atmosféry</text:span></text:p>
        </text:list-item>
        <text:list-item>
          <text:p text:style-name="P160" loext:marker-style-name="T36"><text:span text:style-name="T85">Péče o jarní zahradu – úklid, hrabání, setí, sázení, zalévání</text:span></text:p>
        </text:list-item>
        <text:list-item>
          <text:p text:style-name="P160" loext:marker-style-name="T36"><text:span text:style-name="T85">Pestré herní činnosti na zahradě</text:span></text:p>
        </text:list-item>
        <text:list-item>
          <text:p text:style-name="P160" loext:marker-style-name="T36"><text:span text:style-name="T85">Práce s knihou a jiným obrazovým materiálem</text:span></text:p>
        </text:list-item>
        <text:list-item>
          <text:p text:style-name="P160" loext:marker-style-name="T36"><text:span text:style-name="T85">Sledování dramatizace pohádek – vlastní představení</text:span></text:p>
        </text:list-item>
        <text:list-item>
          <text:p text:style-name="P160" loext:marker-style-name="T36"><text:span text:style-name="T85">Rozhovory, diskuze, vyprávění zážitků a příběhů</text:span></text:p>
        </text:list-item>
        <text:list-item>
          <text:p text:style-name="P160" loext:marker-style-name="T36"><text:span text:style-name="T85">Pracovní listy, omalovánky</text:span></text:p>
        </text:list-item>
        <text:list-item>
          <text:p text:style-name="P160" loext:marker-style-name="T36"><text:span text:style-name="T85">Grafomotorická cvičení</text:span></text:p>
        </text:list-item>
        <text:list-item>
          <text:p text:style-name="P160" loext:marker-style-name="T36"><text:span text:style-name="T85">Námětové hry na školu, lékaře, prodavače … /povolání/</text:span></text:p>
        </text:list-item>
        <text:list-item>
          <text:p text:style-name="P160" loext:marker-style-name="T36"><text:span text:style-name="T85">Chronologické řazení obrázků podle činností během dne</text:span></text:p>
        </text:list-item>
        <text:list-item>
          <text:p text:style-name="P160" loext:marker-style-name="T36"><text:span text:style-name="T85">Návštěva dopravního hřiště /nebo vytvoření improvizovaného dopravního hřiště/</text:span></text:p>
        </text:list-item>
        <text:list-item>
          <text:p text:style-name="P160" loext:marker-style-name="T36"><text:span text:style-name="T85">Důsledné lpění na správných hygienických návycích, na pravidelných cyklických</text:span></text:p>
        </text:list-item>
      </text:list>
      <text:p text:style-name="P152" loext:marker-style-name="T36"><text:span text:style-name="T85">činnostech, které se každodenně opakují a v dětech utvrzují pocit jistoty v MŠ</text:span></text:p>
      <text:p text:style-name="P152" loext:marker-style-name="T36"><text:span text:style-name="T85">dodržování pravidel daných na začátku školního roku při všech činnostech</text:span></text:p>
      <text:list text:continue-numbering="true" text:style-name="WWNum34">
        <text:list-item>
          <text:p text:style-name="P160" loext:marker-style-name="T36"><text:span text:style-name="T85">Pantomimické předvádění povolání</text:span></text:p>
        </text:list-item>
        <text:list-item>
          <text:p text:style-name="P160" loext:marker-style-name="T36"><text:span text:style-name="T85">Pohybové hry – na různé dopravní prostředky (rozdíly v pohybech)</text:span></text:p>
        </text:list-item>
        <text:list-item>
          <text:p text:style-name="P160" loext:marker-style-name="T36"><text:span text:style-name="T85">Třídění, porovnávání</text:span><text:span text:style-name="T36">, </text:span><text:span text:style-name="T85">pozorování, experiment</text:span><text:span text:style-name="T36">, </text:span><text:span text:style-name="T85">vycházky po obci v dopravním provozu</text:span><text:span text:style-name="T36">, </text:span><text:span text:style-name="T85">návštěva obchodů v obci, pošty, lékařky, autobus, nádraží, ukázat si co nejvíce různých povolání v naší obci, kresba povolání rodičů</text:span></text:p>
        </text:list-item>
      </text:list>
      <text:p text:style-name="P62"/>
      <text:p text:style-name="P156" loext:marker-style-name="T36"><text:span text:style-name="T36">KLÍČOVÉ KOMPETENCE</text:span></text:p>
      <text:p text:style-name="P156" loext:marker-style-name="T36"><text:span text:style-name="T40"><text:s/>Kompetence k učení – </text:span><text:span text:style-name="T36">získanou zkušenost uplatňuje v praktických situacích a v dalším učení.</text:span></text:p>
      <text:p text:style-name="P156" loext:marker-style-name="T36"><text:span text:style-name="T40">Kompetence k řešení problémů –</text:span><text:span text:style-name="T36"> problém řeší na základě bezprostřední zkušenosti, postupuje cestou pokusu a omylu, zkouší, experimentuje, spontánně vymýšlí nová řešení problémů a situací.</text:span></text:p>
      <text:p text:style-name="P156" loext:marker-style-name="T36"><text:span text:style-name="T40">Kompetence komunikativní –</text:span><text:span text:style-name="T36"> ovládá řeč, hovoří ve vhodně formulovaných větách, samostatně vyjadřuje své myšlenky, sdělení, otázky i odpovědi, rozumí slyšenému, slovně reaguje a vede smysluplný dialog.</text:span></text:p>
      <text:p text:style-name="P156" loext:marker-style-name="T36"><text:span text:style-name="T40">Kompetence sociální a personální –</text:span><text:span text:style-name="T36"> samostatně rozhoduje o svých činnostech, umí si vytvořit svůj názor a vyjádřit jej.</text:span></text:p>
      <text:p text:style-name="P156" loext:marker-style-name="T36"><text:span text:style-name="T40">Kompetence činnostní a občanské –</text:span><text:span text:style-name="T36"> odhaduje rizika svých nápadů, jde za svým záměrem, ale také dokáže měnit cesty a přizpůsobovat se daným okolnostem.</text:span></text:p>
      <text:p text:style-name="P123" loext:marker-style-name="T36"/>
      <text:p text:style-name="P123" loext:marker-style-name="T36"/>
      <text:p text:style-name="P123" loext:marker-style-name="T36"><text:span text:style-name="T57">6. IB</text:span></text:p>
      <text:p text:style-name="P113" loext:marker-style-name="T36">AHOJ LÉTO, AHOJ PRÁZDNINY</text:p>
      <text:p text:style-name="P113" loext:marker-style-name="T36"/>
      <text:p text:style-name="P118" loext:marker-style-name="T36">Dílčí <text:span text:style-name="T115">témata</text:span>:</text:p>
      <text:p text:style-name="P123" loext:marker-style-name="T36"/>
      <text:p text:style-name="P116" loext:marker-style-name="T36">Děti slaví svátek</text:p>
      <text:p text:style-name="P116" loext:marker-style-name="T36">Voda je život (u rybníka, koloběh vody)</text:p>
      <text:p text:style-name="P116" loext:marker-style-name="T36">Zvířátka v ZOO</text:p>
      <text:p text:style-name="P116" loext:marker-style-name="T36">Planeta Země</text:p>
      <text:p text:style-name="P116" loext:marker-style-name="T36">Prázdniny jsou tady</text:p>
      <text:p text:style-name="P123" loext:marker-style-name="T36"/>
      <text:p text:style-name="P123" loext:marker-style-name="T36"><text:span text:style-name="T23">Dílčí vzdělávací cíle:</text:span></text:p>
      <text:p text:style-name="P123" loext:marker-style-name="T36">Vytvoření povědomí o vlastní sounáležitosti se světem, se živou a neživou přírodou, lidmi, společností, planetou Zemí.</text:p>
      <text:p text:style-name="P123" loext:marker-style-name="T36">Vytvoření základů aktivních postojů ke světu, k životu, pozitivních vztahů ke kultuře a <text:soft-page-break/>umění, postoje vyjadřovat a projevovat</text:p>
      <text:p text:style-name="P123" loext:marker-style-name="T36">Vytváření pozitivního vztahu k intelektuálním činnostem a</text:p>
      <text:p text:style-name="P123" loext:marker-style-name="T36">k učení, podpora a rozvoj zájmu o učení, získání schopnosti</text:p>
      <text:p text:style-name="P123" loext:marker-style-name="T36">záměrně řídit své chování a ovlivňovat vlastní situaci</text:p>
      <text:p text:style-name="P123" loext:marker-style-name="T36">Posilování prosociálního chování ve vztahu k ostatním lidem (v rodině, mateřské škole, v dětské herní skupině, atd.).</text:p>
      <text:p text:style-name="P123" loext:marker-style-name="T36">Vytváření povědomí o existenci ostatních kultur a národností</text:p>
      <text:p text:style-name="P123" loext:marker-style-name="T36">Rozvoj schopnosti sebeovládání</text:p>
      <text:p text:style-name="P123" loext:marker-style-name="T36"/>
      <text:p text:style-name="P123" loext:marker-style-name="T36"/>
      <text:p text:style-name="P123" loext:marker-style-name="T36"><text:span text:style-name="T23">Očekávané výstupy:</text:span></text:p>
      <text:p text:style-name="P123" loext:marker-style-name="T36">Mít povědomí o významu životního prostředí (přírody i společnosti) na člověka, uvědomovat si, že způsobem, jakým se dítě i ostatní v jeho okolí chovají, ovlivňují vlastní zdraví a životní prostředí</text:p>
      <text:p text:style-name="P123" loext:marker-style-name="T36">Vnímat, že svět má svůj řád, že je rozmanitý a pozoruhodný, nekonečně pestrý a různorodý – jak svět přírody, tak i svět lidí (mít elementární povědomí o existenci různých národů a kultur, různých zemích, o planetě Zemi, vesmíru, apod.)</text:p>
      <text:p text:style-name="P123" loext:marker-style-name="T36">Chovat se zdvořile, přistupovat k druhým lidem, k dospělým i k dětem, bez předsudků, s úctou k jejich osobě, vážit si jejich práce a úsilí</text:p>
      <text:p text:style-name="P123" loext:marker-style-name="T36">Zachovávat správné držení těla</text:p>
      <text:p text:style-name="P123" loext:marker-style-name="T36">Uvědomovat si svá práva ve vztahu k druhému, přiznávat stejná práva druhým a respektovat je </text:p>
      <text:p text:style-name="P123" loext:marker-style-name="T36">Dodržovat pravidla her a jiných činností, jednat spravedlivě, hrát fair</text:p>
      <text:p text:style-name="P123" loext:marker-style-name="T36">Porozumět běžným neverbálním projevům citových prožitků a nálad druhých</text:p>
      <text:p text:style-name="P123" loext:marker-style-name="T36">Přijímat pozitivní ocenění i svůj případný neúspěch, učit se hodnotit svoje osobní pokroky</text:p>
      <text:p text:style-name="P123" loext:marker-style-name="T36">Rozhodovat o svých činnostech</text:p>
      <text:p text:style-name="P123" loext:marker-style-name="T36">Těšit se z hezkých a příjemných zážitků, z přírodních i kulturních krás i setkávání se s uměním</text:p>
      <text:p text:style-name="P123" loext:marker-style-name="T36">Vyvinout volní úsilí, soustředit se na činnost a její dokončení</text:p>
      <text:p text:style-name="P123" loext:marker-style-name="T36">Vyjadřovat svou představivost a fantazii při tvořivých činnostech (konstruktivních, výtvarných, hudebních, pohybových či dramatických) i ve slovních výpovědích k nim</text:p>
      <text:p text:style-name="P123" loext:marker-style-name="T36">Vyjadřovat samostatně a smysluplně myšlenky, nápady, pocity, mínění a úsudky ve vhodně zformulovaných větách</text:p>
      <text:p text:style-name="P123" loext:marker-style-name="T36">Postupovat a učit se podle pokynů a instrukcí</text:p>
      <text:p text:style-name="P123" loext:marker-style-name="T36"/>
      <text:p text:style-name="P123" loext:marker-style-name="T36"><text:span text:style-name="T23">Okruhy činností:</text:span></text:p>
      <text:list text:style-name="L5">
        <text:list-item>
          <text:p text:style-name="P125" loext:marker-style-name="T36">- společné diskuse, rozhovory (vyprávění zážitků, příběhů,</text:p>
        </text:list-item>
        <text:list-item>
          <text:p text:style-name="P125" loext:marker-style-name="T36">vyprávění podle skutečnosti i podle obrazového materiálu, podle vlastní fantazie, sdělování <text:s text:c="11"/>slyšeného druhým apod.)</text:p>
        </text:list-item>
        <text:list-item>
          <text:p text:style-name="P125" loext:marker-style-name="T36">- přímé pozorování přírodních, kulturních i technických objektů i jevů v okolí dítěte, činnosti zaměřené na pozorování sociálního prostředí, v němž dítě žije</text:p>
        </text:list-item>
        <text:list-item>
          <text:p text:style-name="P125" loext:marker-style-name="T36">- výlety do okolí (do přírody, návštěvy dětských kulturních akcí)</text:p>
        </text:list-item>
        <text:list-item>
          <text:p text:style-name="P125" loext:marker-style-name="T36">- poznat a pojmenovat některá zvířátka žijící v ZOO</text:p>
        </text:list-item>
        <text:list-item>
          <text:p text:style-name="P125" loext:marker-style-name="T36">- různorodé společné hry a skupinové aktivity (námětové hry,</text:p>
        </text:list-item>
        <text:list-item>
          <text:p text:style-name="P125" loext:marker-style-name="T36">dramatizace, konstruktivní a výtvarné projekty apod.) umožňující dětem spolupodílet se na jejich průběhu i výsledcích</text:p>
        </text:list-item>
        <text:list-item>
          <text:p text:style-name="P125" loext:marker-style-name="T36">- pozorování životních podmínek a stavu životních prostředí,</text:p>
        </text:list-item>
        <text:list-item>
          <text:p text:style-name="P125" loext:marker-style-name="T36">poznávání ekosystémů (les, louka, rybník apod.) + ekologicky</text:p>
        </text:list-item>
        <text:list-item>
          <text:p text:style-name="P125" loext:marker-style-name="T36">motivované hravé aktivity</text:p>
        </text:list-item>
        <text:list-item>
          <text:p text:style-name="P125" loext:marker-style-name="T36">- smysluplné činnosti přispívající k péči o životní prostředí,</text:p>
        </text:list-item>
        <text:list-item>
          <text:p text:style-name="P125" loext:marker-style-name="T36">pracovní činnosti, pěstitelské činnosti, činnosti zaměřené k péči o školní prostředí, školní <text:soft-page-break/>zahradu</text:p>
        </text:list-item>
      </text:list>
      <text:p text:style-name="P123" loext:marker-style-name="T36"/>
      <text:p text:style-name="P123" loext:marker-style-name="T36"/>
      <text:p text:style-name="P151" loext:marker-style-name="T40"><text:span text:style-name="T86">Charakteristika a záměry bloku:</text:span></text:p>
      <text:p text:style-name="P62" loext:marker-style-name="T85"><text:span text:style-name="T85">Děti se seznámí s neživou přírodou, kdy formou hry s prvky dramatické výchovy získávají poznatky o přírodních jevech a dějích. Děti jsou vedeny k ochraně životního prostředí, k citlivému přístupu k přírodě, k pochopení významu třídění odpadu, získávají poznatky o planetě Zemi, vesmíru, o koloběhu vody v přírodě a o střídání dní, měsíců i ročních období. Seznámení dětí pomocí encyklopedií, písniček a tvořivých her s exotickými zvířaty, s místem jejich pohybu, procvičit pojmy označující velikost a hmotnost (velký, malý, lehký, těžký). Vést děti k dodržování pravidel pohybu v chráněných oblastech. </text:span></text:p>
      <text:p text:style-name="P62" loext:marker-style-name="T85"><text:span text:style-name="T85">MDD oslaví společně s rodiči na zahradě mateřské školy různými sportovními disciplínami.</text:span></text:p>
      <text:p text:style-name="P62" loext:marker-style-name="T85"><text:span text:style-name="T85">Rozhovory o plánech na prázdniny, o zajímavých místech v České republice, která můžeme navštívit, prohlížení map, (hrad, zámek, kaple, zřícenina, jeskyně, rozhledna, atd.). Dovolená u moře, seznámení s mořskými živočichy, voda slaná - sladká, způsoby cestování a dorozumívání se cizím jazykem.</text:span></text:p>
      <text:p text:style-name="P124" loext:marker-style-name="T36"/>
      <text:p text:style-name="P151" loext:marker-style-name="T40"><text:span text:style-name="T86">Konkrétní navrhované činnosti:</text:span></text:p>
      <text:list text:style-name="WWNum36">
        <text:list-item>
          <text:p text:style-name="P95" loext:marker-style-name="T36"><text:span text:style-name="T85">Poslech a zpěv písní různých národů</text:span></text:p>
        </text:list-item>
        <text:list-item>
          <text:p text:style-name="P95" loext:marker-style-name="T36"><text:span text:style-name="T85">Sledování různých rytmů a temperamentu v písních a jejich pohybové</text:span></text:p>
        </text:list-item>
        <text:list-item>
          <text:p text:style-name="P95" loext:marker-style-name="T36"><text:span text:style-name="T85">ztvárnění</text:span></text:p>
        </text:list-item>
        <text:list-item>
          <text:p text:style-name="P95" loext:marker-style-name="T36"><text:span text:style-name="T85">Manipulační hry s magnety</text:span></text:p>
        </text:list-item>
        <text:list-item>
          <text:p text:style-name="P95" loext:marker-style-name="T36"><text:span text:style-name="T85">Konstrukce ze stavebnic</text:span></text:p>
        </text:list-item>
        <text:list-item>
          <text:p text:style-name="P95" loext:marker-style-name="T36"><text:span text:style-name="T85">Vybarvování, kresba, koláže – země a jejich obyvatelé</text:span></text:p>
        </text:list-item>
        <text:list-item>
          <text:p text:style-name="P95" loext:marker-style-name="T36"><text:span text:style-name="T85">Hra s geometrickými tvary – jejich skládání do celků</text:span></text:p>
        </text:list-item>
        <text:list-item>
          <text:p text:style-name="P95" loext:marker-style-name="T36"><text:span text:style-name="T85">Hra Na co myslím?</text:span></text:p>
        </text:list-item>
        <text:list-item>
          <text:p text:style-name="P95" loext:marker-style-name="T36"><text:span text:style-name="T85">Přiřazování znaků ročních období</text:span></text:p>
        </text:list-item>
        <text:list-item>
          <text:p text:style-name="P95" loext:marker-style-name="T36"><text:span text:style-name="T85">Popis viděného, vyprávění zážitků</text:span></text:p>
        </text:list-item>
        <text:list-item>
          <text:p text:style-name="P95" loext:marker-style-name="T36"><text:span text:style-name="T85">Hry na postřeh, uvědomění si počtu, polohy a vlastností viděného</text:span></text:p>
        </text:list-item>
        <text:list-item>
          <text:p text:style-name="P95" loext:marker-style-name="T36"><text:span text:style-name="T85">Poznávání hmatem a popis, co cítím</text:span></text:p>
        </text:list-item>
        <text:list-item>
          <text:p text:style-name="P95" loext:marker-style-name="T36"><text:span text:style-name="T85">Domlouvání se neverbálním způsobem</text:span></text:p>
        </text:list-item>
        <text:list-item>
          <text:p text:style-name="P95" loext:marker-style-name="T36"><text:span text:style-name="T85">Práce s knihou, ilustracemi, encyklopediemi</text:span></text:p>
        </text:list-item>
        <text:list-item>
          <text:p text:style-name="P95" loext:marker-style-name="T36"><text:span text:style-name="T85">Hry ve dvojicích </text:span></text:p>
        </text:list-item>
        <text:list-item>
          <text:p text:style-name="P95" loext:marker-style-name="T36"><text:span text:style-name="T85">Vycházky do okolí </text:span></text:p>
        </text:list-item>
        <text:list-item>
          <text:p text:style-name="P95" loext:marker-style-name="T36"><text:span text:style-name="T85">Pokusy s vodou, pískem, hlínou, přírodninami</text:span></text:p>
        </text:list-item>
        <text:list-item>
          <text:p text:style-name="P95" loext:marker-style-name="T36"><text:span text:style-name="T85">Sluchové hry – jak si voda povídá</text:span></text:p>
        </text:list-item>
        <text:list-item>
          <text:p text:style-name="P95" loext:marker-style-name="T36"><text:span text:style-name="T85">Sledování vývoje pulce</text:span></text:p>
        </text:list-item>
        <text:list-item>
          <text:p text:style-name="P95" loext:marker-style-name="T36"><text:span text:style-name="T85">Hry s přírodními materiály, výrobky z přírodních materiálů</text:span></text:p>
        </text:list-item>
        <text:list-item>
          <text:p text:style-name="P95" loext:marker-style-name="T36"><text:span text:style-name="T85">Tématicky založená cvičení a pohybové hry</text:span></text:p>
        </text:list-item>
        <text:list-item>
          <text:p text:style-name="P95" loext:marker-style-name="T36"><text:span text:style-name="T85">Grafomotorická cvičení</text:span></text:p>
        </text:list-item>
        <text:list-item>
          <text:p text:style-name="P95" loext:marker-style-name="T36"><text:span text:style-name="T85">Pracovní listy na téma</text:span></text:p>
        </text:list-item>
        <text:list-item>
          <text:p text:style-name="P95" loext:marker-style-name="T36"><text:span text:style-name="T85">Dobrodružná cesta za pokladem</text:span></text:p>
        </text:list-item>
        <text:list-item>
          <text:p text:style-name="P95" loext:marker-style-name="T36"><text:span text:style-name="T85">Výtvarné práce – „Které místo na Zemi chci navštívit“</text:span></text:p>
        </text:list-item>
        <text:list-item>
          <text:p text:style-name="P95" loext:marker-style-name="T36"><text:span text:style-name="T85">Seznámení s globusem a mapami</text:span></text:p>
        </text:list-item>
        <text:list-item>
          <text:p text:style-name="P95" loext:marker-style-name="T36"><text:span text:style-name="T85">Slovní hádanky</text:span></text:p>
        </text:list-item>
      </text:list>
      <text:p text:style-name="P62"/>
      <text:p text:style-name="P154" loext:marker-style-name="T36"><text:span text:style-name="T36">KLÍČOVÉ KOMPETENCE</text:span></text:p>
      <text:p text:style-name="P154" loext:marker-style-name="T36"><text:span text:style-name="T40">Kompetence k učení – </text:span><text:span text:style-name="T36">soustředěně pozoruje, zkoumá, objevuje, všímá si souvislostí, experimentuje a užívá při tom jednoduchých pojmů, znaků a symbolů.</text:span></text:p>
      <text:p text:style-name="P154" loext:marker-style-name="T36"><text:span text:style-name="T40">Kompetence k řešení problémů –</text:span><text:span text:style-name="T36"> řeší problémy, na které stačí, známé a opakující se situace se snaží řešit samostatně (na základě opakování či nápodoby).</text:span></text:p>
      <text:p text:style-name="P154" loext:marker-style-name="T36"><text:soft-page-break/><text:span text:style-name="T40">Kompetence komunikativní –</text:span><text:span text:style-name="T36"> ovládá řeč, hovoří ve vhodně formulovaných větách, samostatně vyjadřuje své myšlenky, sdělení, otázky i odpovědi, rozumí slyšenému, slovně reaguje a vede smysluplný dialog.</text:span></text:p>
      <text:p text:style-name="P154" loext:marker-style-name="T36"><text:span text:style-name="T40">Kompetence sociální a personální –</text:span><text:span text:style-name="T36"> vnímat, že svět má svůj řád, že je rozmanitý a pozoruhodný, nekonečně pestrý a různorodý, jak svět lidí, tak i svět přírody (mít elementární povědomí o existenci různých národů a kultur, různých zemích, o planetě Zemi, vesmíru apod.).</text:span></text:p>
      <text:p text:style-name="P154" loext:marker-style-name="T36"><text:span text:style-name="T40">Kompetence činnostní a občanské –</text:span><text:span text:style-name="T36"> dokáže rozpoznat a využívat vlastní silné stránky, poznávat svoje slabé stránky.</text:span></text:p>
      <text:p text:style-name="P62"/>
      <text:p text:style-name="P127" loext:marker-style-name="T36"/>
      <text:p text:style-name="P127" loext:marker-style-name="T36"/>
      <text:p text:style-name="P127" loext:marker-style-name="T36"/>
      <text:p text:style-name="P127" loext:marker-style-name="T36"/>
      <text:p text:style-name="P127" loext:marker-style-name="T36"/>
      <text:p text:style-name="P127" loext:marker-style-name="T36"/>
      <text:p text:style-name="P127" loext:marker-style-name="T36"/>
      <text:p text:style-name="P127" loext:marker-style-name="T36"/>
      <text:p text:style-name="P146" loext:marker-style-name="T3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CE" svg:font-family="'Arial CE'" style:font-family-generic="roman" style:font-pitch="variable"/>
    <style:font-face style:name="Arial CE1" svg:font-family="'Arial CE'"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obyčejné" style:font-family-generic="modern" style:font-pitch="fixed"/>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Segoe UI" svg:font-family="'Segoe UI'" style:font-family-generic="roman" style:font-pitch="variable"/>
    <style:font-face style:name="Segoe UI1" svg:font-family="'Segoe UI'" style:font-family-generic="system" style:font-pitch="variable"/>
    <style:font-face style:name="Symbol" svg:font-family="Symbol" style:font-family-generic="system" style:font-pitch="variable"/>
    <style:font-face style:name="Symbol1" svg:font-family="Symbol" style:font-adornments="obyčejné"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obyčejné" style:font-family-generic="roman" style:font-pitch="variable"/>
    <style:font-face style:name="Verdana" svg:font-family="Verdana" style:font-family-generic="roman" style:font-pitch="variable"/>
    <style:font-face style:name="Wingdings"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cs" fo:country="CZ"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Calibri" fo:font-size="11pt" fo:language="cs" fo:country="CZ"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start" style:justify-single-word="false" fo:orphans="0" fo:widows="0"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Základní_20_text_20_Char" style:class="text">
      <style:text-properties fo:font-size="12pt" style:font-size-asian="12pt" style:font-size-complex="12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dpis_20_1_20_Char" style:default-outline-level="1" style:list-style-name="" style:class="text">
      <style:paragraph-properties fo:margin-top="0.423cm" fo:margin-bottom="0cm" style:contextual-spacing="false" fo:keep-together="always" fo:keep-with-next="always"/>
      <style:text-properties fo:color="#2e74b5" loext:opacity="100%" style:font-name="Calibri Light" fo:font-family="'Calibri Light'" style:font-family-generic="roman" style:font-pitch="variable" fo:font-size="16pt" style:font-name-asian="Calibri1" style:font-family-asian="Calibri"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2" style:display-name="Heading 2" style:family="paragraph" style:parent-style-name="Standard" loext:linked-style-name="Nadpis_20_2_20_Char" style:default-outline-level="2" style:list-style-name="" style:class="text">
      <style:paragraph-properties fo:margin-left="0.628cm"/>
      <style:text-properties fo:font-size="12pt" fo:font-weight="bold" style:font-size-asian="12pt" style:font-weight-asian="bold" style:font-size-complex="12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Calibri1" style:font-family-asian="Calibri" style:font-family-generic-asian="system" style:font-pitch-asian="variable" style:font-size-asian="12pt" style:font-name-complex="Tahoma" style:font-family-complex="Tahoma" style:font-family-generic-complex="system" style:font-pitch-complex="variable" style:font-size-complex="12pt">
        <loext:char-complex-color loext:theme-type="accent1" loext:color-type="theme">
          <loext:transformation loext:type="shade" loext:value="5019"/>
        </loext:char-complex-color>
      </style:text-properties>
    </style:style>
    <style:style style:name="Heading_20_4" style:display-name="Heading 4" style:family="paragraph" style:parent-style-name="Standard" loext:linked-style-name="Nadpis_20_4_20_Char" style:default-outline-level="4" style:list-style-name="" style:class="text">
      <style:paragraph-properties fo:margin-left="0.443cm" fo:margin-top="0.157cm" fo:margin-bottom="0cm" style:contextual-spacing="false"/>
      <style:text-properties fo:font-size="14pt" fo:font-weight="bold" style:font-size-asian="14pt" style:font-weight-asian="bold" style:font-size-complex="14pt" style:font-weight-complex="bold"/>
    </style:style>
    <style:style style:name="Heading_20_5" style:display-name="Heading 5" style:family="paragraph" style:parent-style-name="Standard" loext:linked-style-name="Nadpis_20_5_20_Char" style:default-outline-level="5" style:list-style-name="" style:class="text">
      <style:paragraph-properties fo:margin-left="0.24cm"/>
      <style:text-properties style:font-name="Courier New" fo:font-family="'Courier New'" style:font-family-generic="roman" style:font-pitch="variable" fo:font-size="12pt" fo:font-weight="bold" style:font-name-asian="Courier New1" style:font-family-asian="'Courier New'" style:font-family-generic-asian="system" style:font-pitch-asian="variable" style:font-size-asian="12pt" style:font-weight-asian="bold" style:font-name-complex="Courier New1" style:font-family-complex="'Courier New'" style:font-family-generic-complex="system" style:font-pitch-complex="variable" style:font-size-complex="12pt" style:font-weight-complex="bold"/>
    </style:style>
    <style:style style:name="Heading_20_6" style:display-name="Heading 6" style:family="paragraph" style:parent-style-name="Standard" style:next-style-name="Standard" loext:linked-style-name="Nadpis_20_6_20_Char" style:default-outline-level="6"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style:font-name-asian="Calibri1" style:font-family-asian="Calibri"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5019"/>
        </loext:char-complex-color>
      </style:text-properties>
    </style:style>
    <style:style style:name="Normal_20__28_Web_29_" style:display-name="Normal (Web)" style:family="paragraph" style:parent-style-name="Standard">
      <style:paragraph-properties fo:margin-top="0.046cm" fo:margin-bottom="0.113cm" style:contextual-spacing="false" fo:orphans="2" fo:widows="2"/>
      <style:text-properties fo:color="#585858" loext:opacity="100%" style:font-name="Verdana" fo:font-family="Verdana" style:font-family-generic="roman" style:font-pitch="variable" fo:font-size="7.5pt" style:font-size-asian="7.5pt" style:language-asian="cs" style:country-asian="CZ" style:font-size-complex="7.5pt"/>
    </style:style>
    <style:style style:name="Balloon_20_Text" style:display-name="Balloon Text" style:family="paragraph" style:parent-style-name="Standard" loext:linked-style-name="Text_20_bubliny_20_Char">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No_20_Spacing" style:display-name="No Spacing" style:family="paragraph">
      <style:paragraph-properties fo:margin-top="0cm" fo:margin-bottom="0cm" style:contextual-spacing="false" fo:line-height="100%" fo:text-align="start" style:justify-single-word="false" fo:orphans="0" fo:widows="0"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_20_Paragraph" style:display-name="List Paragraph" style:family="paragraph" style:parent-style-name="Standard">
      <style:paragraph-properties fo:margin-left="1.475cm" fo:text-indent="-0.616cm" style:auto-text-indent="false"/>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Courier New" fo:font-family="'Courier New'" style:font-family-generic="roman" style:font-pitch="variable" fo:font-size="12pt" style:font-size-asian="12pt" style:font-name-complex="Courier New1" style:font-family-complex="'Courier New'" style:font-family-generic-complex="system" style:font-pitch-complex="variable" style:font-size-complex="12pt"/>
    </style:style>
    <style:style style:name="Table_20_Paragraph" style:display-name="Table Paragraph" style:family="paragraph" style:parent-style-name="Standard">
      <style:text-properties style:font-name="Courier New" fo:font-family="'Courier New'" style:font-family-generic="roman" style:font-pitch="variable"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Zápatí_20_Char" style:class="extra">
      <style:paragraph-properties>
        <style:tab-stops>
          <style:tab-stop style:position="8.001cm" style:type="center"/>
          <style:tab-stop style:position="16.002cm" style:type="right"/>
        </style:tab-stops>
      </style:paragraph-properties>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_20__28_WW_29_" style:display-name="Default Paragraph Font (WW)" style:family="text"/>
    <style:style style:name="Nadpis_20_1_20_Char" style:display-name="Nadpis 1 Char" style:family="text" style:parent-style-name="Default_20_Paragraph_20_Font_20__28_WW_29_">
      <style:text-properties fo:color="#2e74b5" loext:opacity="100%" style:font-name="Calibri Light" fo:font-family="'Calibri Light'" style:font-family-generic="roman" style:font-pitch="variable" fo:font-size="16pt" style:font-name-asian="Calibri1" style:font-family-asian="Calibri"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Nadpis_20_2_20_Char" style:display-name="Nadpis 2 Char" style:family="text" style:parent-style-name="Default_20_Paragraph_20_Font_20__28_WW_29_">
      <style:text-properties style:font-name="Times New Roman" fo:font-family="'Times New Roman'" style:font-family-generic="roman" style:font-pitch="variable" fo:font-size="12pt" fo:font-weight="bold"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2pt" style:font-weight-complex="bold"/>
    </style:style>
    <style:style style:name="Nadpis_20_3_20_Char" style:display-name="Nadpis 3 Char" style:family="text" style:parent-style-name="Default_20_Paragraph_20_Font_20__28_WW_29_">
      <style:text-properties fo:color="#1f4d78" loext:opacity="100%" style:font-name="Calibri Light" fo:font-family="'Calibri Light'" style:font-family-generic="roman" style:font-pitch="variable" fo:font-size="12pt" style:font-name-asian="Calibri1" style:font-family-asian="Calibri" style:font-family-generic-asian="system" style:font-pitch-asian="variable" style:font-size-asian="12pt" style:font-name-complex="Tahoma" style:font-family-complex="Tahoma" style:font-family-generic-complex="system" style:font-pitch-complex="variable" style:font-size-complex="12pt">
        <loext:char-complex-color loext:theme-type="accent1" loext:color-type="theme">
          <loext:transformation loext:type="shade" loext:value="5019"/>
        </loext:char-complex-color>
      </style:text-properties>
    </style:style>
    <style:style style:name="Nadpis_20_4_20_Char" style:display-name="Nadpis 4 Char" style:family="text" style:parent-style-name="Default_20_Paragraph_20_Font_20__28_WW_29_">
      <style:text-properties style:font-name="Times New Roman" fo:font-family="'Times New Roman'"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Nadpis_20_5_20_Char" style:display-name="Nadpis 5 Char" style:family="text" style:parent-style-name="Default_20_Paragraph_20_Font_20__28_WW_29_">
      <style:text-properties style:font-name="Courier New" fo:font-family="'Courier New'" style:font-family-generic="roman" style:font-pitch="variable" fo:font-size="12pt" fo:font-weight="bold" style:font-name-asian="Courier New1" style:font-family-asian="'Courier New'" style:font-family-generic-asian="system" style:font-pitch-asian="variable" style:font-size-asian="12pt" style:font-weight-asian="bold" style:font-name-complex="Courier New1" style:font-family-complex="'Courier New'" style:font-family-generic-complex="system" style:font-pitch-complex="variable" style:font-size-complex="12pt" style:font-weight-complex="bold"/>
    </style:style>
    <style:style style:name="Nadpis_20_6_20_Char" style:display-name="Nadpis 6 Char" style:family="text" style:parent-style-name="Default_20_Paragraph_20_Font_20__28_WW_29_">
      <style:text-properties fo:color="#1f4d78" loext:opacity="100%" style:font-name="Calibri Light" fo:font-family="'Calibri Light'" style:font-family-generic="roman" style:font-pitch="variable" style:font-name-asian="Calibri1" style:font-family-asian="Calibri"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5019"/>
        </loext:char-complex-color>
      </style:text-properties>
    </style:style>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Základní_20_text_20_Char" style:display-name="Základní text Char" style:family="text" style:parent-style-name="Default_20_Paragraph_20_Font_20__28_WW_29_">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ext_20_bubliny_20_Char" style:display-name="Text bubliny Char" style:family="text" style:parent-style-name="Default_20_Paragraph_20_Font_20__28_WW_29_" loext:linked-style-name="Balloon_20_Text">
      <style:text-properties style:font-name="Segoe UI" fo:font-family="'Segoe UI'" style:font-family-generic="roman" style:font-pitch="variable" fo:font-size="9pt" style:font-name-asian="Times New Roman1" style:font-family-asian="'Times New Roman'" style:font-family-generic-asian="system" style:font-pitch-asian="variable" style:font-size-asian="9pt" style:font-name-complex="Segoe UI1" style:font-family-complex="'Segoe UI'" style:font-family-generic-complex="system" style:font-pitch-complex="variable" style:font-size-complex="9pt"/>
    </style:style>
    <style:style style:name="Záhlaví_20_Char" style:display-name="Záhlaví Char" style:family="text" style:parent-style-name="Default_20_Paragraph_20_Font_20__28_WW_29_">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Zápatí_20_Char" style:display-name="Zápatí Char" style:family="text" style:parent-style-name="Default_20_Paragraph_20_Font_20__28_WW_29_">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 style:display-name="ListLabel 1" style:family="text">
      <style:text-properties style:font-name="Times New Roman" fo:font-family="'Times New Roman'" style:font-family-generic="roman" style:font-pitch="variable" fo:font-size="12pt" fo:language="cs" fo:country="CZ" fo:font-style="normal" fo:font-weight="normal" style:font-name-asian="Times New Roman1" style:font-family-asian="'Times New Roman'" style:font-family-generic-asian="system" style:font-pitch-asian="variable" style:font-size-asian="12pt" style:language-asian="en" style:country-asian="US"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2" style:display-name="ListLabel 2" style:family="text">
      <style:text-properties fo:language="cs" fo:country="CZ" style:language-asian="en" style:country-asian="US" style:language-complex="ar" style:country-complex="SA"/>
    </style:style>
    <style:style style:name="ListLabel_20_3" style:display-name="ListLabel 3" style:family="text">
      <style:text-properties fo:language="cs" fo:country="CZ" style:language-asian="en" style:country-asian="US" style:language-complex="ar" style:country-complex="SA"/>
    </style:style>
    <style:style style:name="ListLabel_20_4" style:display-name="ListLabel 4" style:family="text">
      <style:text-properties fo:language="cs" fo:country="CZ" style:language-asian="en" style:country-asian="US" style:language-complex="ar" style:country-complex="SA"/>
    </style:style>
    <style:style style:name="ListLabel_20_5" style:display-name="ListLabel 5" style:family="text">
      <style:text-properties fo:language="cs" fo:country="CZ" style:language-asian="en" style:country-asian="US" style:language-complex="ar" style:country-complex="SA"/>
    </style:style>
    <style:style style:name="ListLabel_20_6" style:display-name="ListLabel 6" style:family="text">
      <style:text-properties fo:language="cs" fo:country="CZ" style:language-asian="en" style:country-asian="US" style:language-complex="ar" style:country-complex="SA"/>
    </style:style>
    <style:style style:name="ListLabel_20_7" style:display-name="ListLabel 7" style:family="text">
      <style:text-properties fo:language="cs" fo:country="CZ" style:language-asian="en" style:country-asian="US" style:language-complex="ar" style:country-complex="SA"/>
    </style:style>
    <style:style style:name="ListLabel_20_8" style:display-name="ListLabel 8" style:family="text">
      <style:text-properties fo:language="cs" fo:country="CZ" style:language-asian="en" style:country-asian="US" style:language-complex="ar" style:country-complex="SA"/>
    </style:style>
    <style:style style:name="ListLabel_20_9" style:display-name="ListLabel 9" style:family="text">
      <style:text-properties fo:language="cs" fo:country="CZ" style:language-asian="en" style:country-asian="US" style:language-complex="ar" style:country-complex="SA"/>
    </style:style>
    <style:style style:name="ListLabel_20_10" style:display-name="ListLabel 10" style:family="text">
      <style:text-properties style:font-name="Times New Roman" fo:font-family="'Times New Roman'" style:font-family-generic="roman" style:font-pitch="variable" fo:font-size="12pt" fo:language="cs" fo:country="CZ" fo:font-style="normal" fo:font-weight="normal" style:font-name-asian="Times New Roman1" style:font-family-asian="'Times New Roman'" style:font-family-generic-asian="system" style:font-pitch-asian="variable" style:font-size-asian="12pt" style:language-asian="en" style:country-asian="US"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1" style:display-name="ListLabel 11" style:family="text">
      <style:text-properties fo:language="cs" fo:country="CZ" style:language-asian="en" style:country-asian="US" style:language-complex="ar" style:country-complex="SA"/>
    </style:style>
    <style:style style:name="ListLabel_20_12" style:display-name="ListLabel 12" style:family="text">
      <style:text-properties fo:language="cs" fo:country="CZ" style:language-asian="en" style:country-asian="US" style:language-complex="ar" style:country-complex="SA"/>
    </style:style>
    <style:style style:name="ListLabel_20_13" style:display-name="ListLabel 13" style:family="text">
      <style:text-properties fo:language="cs" fo:country="CZ" style:language-asian="en" style:country-asian="US" style:language-complex="ar" style:country-complex="SA"/>
    </style:style>
    <style:style style:name="ListLabel_20_14" style:display-name="ListLabel 14" style:family="text">
      <style:text-properties fo:language="cs" fo:country="CZ" style:language-asian="en" style:country-asian="US" style:language-complex="ar" style:country-complex="SA"/>
    </style:style>
    <style:style style:name="ListLabel_20_15" style:display-name="ListLabel 15" style:family="text">
      <style:text-properties fo:language="cs" fo:country="CZ" style:language-asian="en" style:country-asian="US" style:language-complex="ar" style:country-complex="SA"/>
    </style:style>
    <style:style style:name="ListLabel_20_16" style:display-name="ListLabel 16" style:family="text">
      <style:text-properties fo:language="cs" fo:country="CZ" style:language-asian="en" style:country-asian="US" style:language-complex="ar" style:country-complex="SA"/>
    </style:style>
    <style:style style:name="ListLabel_20_17" style:display-name="ListLabel 17" style:family="text">
      <style:text-properties fo:language="cs" fo:country="CZ" style:language-asian="en" style:country-asian="US" style:language-complex="ar" style:country-complex="SA"/>
    </style:style>
    <style:style style:name="ListLabel_20_18" style:display-name="ListLabel 18" style:family="text">
      <style:text-properties fo:language="cs" fo:country="CZ" style:language-asian="en" style:country-asian="US" style:language-complex="ar" style:country-complex="SA"/>
    </style:style>
    <style:style style:name="ListLabel_20_19" style:display-name="ListLabel 19"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style style:name="ListLabel_20_25" style:display-name="ListLabel 25" style:family="text"/>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style style:name="ListLabel_20_28" style:display-name="ListLabel 28"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style style:name="ListLabel_20_37" style:display-name="ListLabel 37"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style style:name="ListLabel_20_46" style:display-name="ListLabel 46"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style style:name="ListLabel_20_55" style:display-name="ListLabel 5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style style:name="ListLabel_20_64" style:display-name="ListLabel 6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style style:name="ListLabel_20_73" style:display-name="ListLabel 73"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style style:name="ListLabel_20_85" style:display-name="ListLabel 85" style:family="text"/>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style style:name="ListLabel_20_88" style:display-name="ListLabel 88" style:family="text"/>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style style:name="ListLabel_20_91" style:display-name="ListLabel 9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style style:name="ListLabel_20_94" style:display-name="ListLabel 94" style:family="text"/>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style style:name="ListLabel_20_97" style:display-name="ListLabel 97" style:family="text"/>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9" style:display-name="ListLabel 99" style:family="text"/>
    <style:style style:name="ListLabel_20_100" style:display-name="ListLabel 100"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style style:name="ListLabel_20_103" style:display-name="ListLabel 103" style:family="text"/>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style style:name="ListLabel_20_106" style:display-name="ListLabel 106" style:family="text"/>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style style:name="ListLabel_20_109" style:display-name="ListLabel 109"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10" style:display-name="ListLabel 110" style:family="text">
      <style:text-properties style:font-name-complex="Courier New1"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1"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28" style:display-name="ListLabel 128" style:family="text">
      <style:text-properties style:font-name-complex="Courier New1" style:font-family-complex="'Courier New'" style:font-family-generic-complex="system" style:font-pitch-complex="variable"/>
    </style:style>
    <style:style style:name="ListLabel_20_129" style:display-name="ListLabel 129" style:family="text"/>
    <style:style style:name="ListLabel_20_130" style:display-name="ListLabel 130" style:family="text"/>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style style:name="ListLabel_20_133" style:display-name="ListLabel 133" style:family="text"/>
    <style:style style:name="ListLabel_20_134" style:display-name="ListLabel 134" style:family="text">
      <style:text-properties style:font-name-complex="Courier New1" style:font-family-complex="'Courier New'" style:font-family-generic-complex="system" style:font-pitch-complex="variable"/>
    </style:style>
    <style:style style:name="ListLabel_20_135" style:display-name="ListLabel 135" style:family="text"/>
    <style:style style:name="ListLabel_20_136" style:display-name="ListLabel 136"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text-properties fo:font-size="12pt" fo:language="cs" fo:country="CZ" fo:font-style="normal" fo:font-weight="normal" style:font-name-asian="Symbol" style:font-family-asian="Symbol" style:font-family-generic-asian="system" style:font-pitch-asian="variable" style:font-size-asian="12pt" style:language-asian="en" style:country-asian="US" style:font-style-asian="normal" style:font-weight-asian="normal" style:font-name-complex="Symbol" style:font-family-complex="Symbol" style:font-family-generic-complex="system" style:font-pitch-complex="variable" style:font-size-complex="12pt" style:language-complex="ar" style:country-complex="SA" style:font-style-complex="normal" style:font-weight-complex="normal" style:text-scale="100%"/>
    </style:style>
    <style:style style:name="ListLabel_20_146" style:display-name="ListLabel 146" style:family="text">
      <style:text-properties fo:language="cs" fo:country="CZ" style:language-asian="en" style:country-asian="US" style:language-complex="ar" style:country-complex="SA"/>
    </style:style>
    <style:style style:name="ListLabel_20_147" style:display-name="ListLabel 147" style:family="text">
      <style:text-properties fo:language="cs" fo:country="CZ" style:language-asian="en" style:country-asian="US" style:language-complex="ar" style:country-complex="SA"/>
    </style:style>
    <style:style style:name="ListLabel_20_148" style:display-name="ListLabel 148" style:family="text">
      <style:text-properties fo:language="cs" fo:country="CZ" style:language-asian="en" style:country-asian="US" style:language-complex="ar" style:country-complex="SA"/>
    </style:style>
    <style:style style:name="ListLabel_20_149" style:display-name="ListLabel 149" style:family="text">
      <style:text-properties fo:language="cs" fo:country="CZ" style:language-asian="en" style:country-asian="US" style:language-complex="ar" style:country-complex="SA"/>
    </style:style>
    <style:style style:name="ListLabel_20_150" style:display-name="ListLabel 150" style:family="text">
      <style:text-properties fo:language="cs" fo:country="CZ" style:language-asian="en" style:country-asian="US" style:language-complex="ar" style:country-complex="SA"/>
    </style:style>
    <style:style style:name="ListLabel_20_151" style:display-name="ListLabel 151" style:family="text">
      <style:text-properties fo:language="cs" fo:country="CZ" style:language-asian="en" style:country-asian="US" style:language-complex="ar" style:country-complex="SA"/>
    </style:style>
    <style:style style:name="ListLabel_20_152" style:display-name="ListLabel 152" style:family="text">
      <style:text-properties fo:language="cs" fo:country="CZ" style:language-asian="en" style:country-asian="US" style:language-complex="ar" style:country-complex="SA"/>
    </style:style>
    <style:style style:name="ListLabel_20_153" style:display-name="ListLabel 153" style:family="text">
      <style:text-properties fo:language="cs" fo:country="CZ" style:language-asian="en" style:country-asian="US" style:language-complex="ar" style:country-complex="SA"/>
    </style:style>
    <style:style style:name="ListLabel_20_154" style:display-name="ListLabel 154" style:family="text">
      <style:text-properties fo:font-size="12pt" fo:language="cs" fo:country="CZ" fo:font-style="normal" fo:font-weight="normal" style:font-name-asian="Symbol" style:font-family-asian="Symbol" style:font-family-generic-asian="system" style:font-pitch-asian="variable" style:font-size-asian="12pt" style:language-asian="en" style:country-asian="US" style:font-style-asian="normal" style:font-weight-asian="normal" style:font-name-complex="Symbol" style:font-family-complex="Symbol" style:font-family-generic-complex="system" style:font-pitch-complex="variable" style:font-size-complex="12pt" style:language-complex="ar" style:country-complex="SA" style:font-style-complex="normal" style:font-weight-complex="normal" style:text-scale="100%"/>
    </style:style>
    <style:style style:name="ListLabel_20_155" style:display-name="ListLabel 155" style:family="text">
      <style:text-properties fo:language="cs" fo:country="CZ" style:language-asian="en" style:country-asian="US" style:language-complex="ar" style:country-complex="SA"/>
    </style:style>
    <style:style style:name="ListLabel_20_156" style:display-name="ListLabel 156" style:family="text">
      <style:text-properties fo:language="cs" fo:country="CZ" style:language-asian="en" style:country-asian="US" style:language-complex="ar" style:country-complex="SA"/>
    </style:style>
    <style:style style:name="ListLabel_20_157" style:display-name="ListLabel 157" style:family="text">
      <style:text-properties fo:language="cs" fo:country="CZ" style:language-asian="en" style:country-asian="US" style:language-complex="ar" style:country-complex="SA"/>
    </style:style>
    <style:style style:name="ListLabel_20_158" style:display-name="ListLabel 158" style:family="text">
      <style:text-properties fo:language="cs" fo:country="CZ" style:language-asian="en" style:country-asian="US" style:language-complex="ar" style:country-complex="SA"/>
    </style:style>
    <style:style style:name="ListLabel_20_159" style:display-name="ListLabel 159" style:family="text">
      <style:text-properties fo:language="cs" fo:country="CZ" style:language-asian="en" style:country-asian="US" style:language-complex="ar" style:country-complex="SA"/>
    </style:style>
    <style:style style:name="ListLabel_20_160" style:display-name="ListLabel 160" style:family="text">
      <style:text-properties fo:language="cs" fo:country="CZ" style:language-asian="en" style:country-asian="US" style:language-complex="ar" style:country-complex="SA"/>
    </style:style>
    <style:style style:name="ListLabel_20_161" style:display-name="ListLabel 161" style:family="text">
      <style:text-properties fo:language="cs" fo:country="CZ" style:language-asian="en" style:country-asian="US" style:language-complex="ar" style:country-complex="SA"/>
    </style:style>
    <style:style style:name="ListLabel_20_162" style:display-name="ListLabel 162" style:family="text">
      <style:text-properties fo:language="cs" fo:country="CZ" style:language-asian="en" style:country-asian="US" style:language-complex="ar" style:country-complex="SA"/>
    </style:style>
    <style:style style:name="ListLabel_20_163" style:display-name="ListLabel 163" style:family="text"/>
    <style:style style:name="ListLabel_20_164" style:display-name="ListLabel 164" style:family="text">
      <style:text-properties style:font-name-complex="Courier New1" style:font-family-complex="'Courier New'" style:font-family-generic-complex="system" style:font-pitch-complex="variable"/>
    </style:style>
    <style:style style:name="ListLabel_20_165" style:display-name="ListLabel 165" style:family="text"/>
    <style:style style:name="ListLabel_20_166" style:display-name="ListLabel 166" style:family="text"/>
    <style:style style:name="ListLabel_20_167" style:display-name="ListLabel 167" style:family="text">
      <style:text-properties style:font-name-complex="Courier New1" style:font-family-complex="'Courier New'" style:font-family-generic-complex="system" style:font-pitch-complex="variable"/>
    </style:style>
    <style:style style:name="ListLabel_20_168" style:display-name="ListLabel 168" style:family="text"/>
    <style:style style:name="ListLabel_20_169" style:display-name="ListLabel 169" style:family="text"/>
    <style:style style:name="ListLabel_20_170" style:display-name="ListLabel 170" style:family="text">
      <style:text-properties style:font-name-complex="Courier New1" style:font-family-complex="'Courier New'" style:font-family-generic-complex="system" style:font-pitch-complex="variable"/>
    </style:style>
    <style:style style:name="ListLabel_20_171" style:display-name="ListLabel 171" style:family="text"/>
    <style:style style:name="ListLabel_20_172" style:display-name="ListLabel 172" style:family="text"/>
    <style:style style:name="ListLabel_20_173" style:display-name="ListLabel 173" style:family="text">
      <style:text-properties style:font-name-complex="Courier New1"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1"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1"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style style:name="ListLabel_20_182" style:display-name="ListLabel 182" style:family="text">
      <style:text-properties style:font-name-complex="Courier New1" style:font-family-complex="'Courier New'"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text-properties style:font-name-complex="Courier New1" style:font-family-complex="'Courier New'"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complex="Courier New1" style:font-family-complex="'Courier New'" style:font-family-generic-complex="system" style:font-pitch-complex="variable"/>
    </style:style>
    <style:style style:name="ListLabel_20_189" style:display-name="ListLabel 189" style:family="text"/>
    <style:style style:name="ListLabel_20_190" style:display-name="ListLabel 190" style:family="text"/>
    <style:style style:name="ListLabel_20_191" style:display-name="ListLabel 191" style:family="text">
      <style:text-properties style:font-name-complex="Courier New1" style:font-family-complex="'Courier New'" style:font-family-generic-complex="system" style:font-pitch-complex="variable"/>
    </style:style>
    <style:style style:name="ListLabel_20_192" style:display-name="ListLabel 192" style:family="text"/>
    <style:style style:name="ListLabel_20_193" style:display-name="ListLabel 193" style:family="text"/>
    <style:style style:name="ListLabel_20_194" style:display-name="ListLabel 194" style:family="text">
      <style:text-properties style:font-name-complex="Courier New1" style:font-family-complex="'Courier New'" style:font-family-generic-complex="system" style:font-pitch-complex="variable"/>
    </style:style>
    <style:style style:name="ListLabel_20_195" style:display-name="ListLabel 195" style:family="text"/>
    <style:style style:name="ListLabel_20_196" style:display-name="ListLabel 196" style:family="text"/>
    <style:style style:name="ListLabel_20_197" style:display-name="ListLabel 197" style:family="text">
      <style:text-properties style:font-name-complex="Courier New1" style:font-family-complex="'Courier New'" style:font-family-generic-complex="system" style:font-pitch-complex="variable"/>
    </style:style>
    <style:style style:name="ListLabel_20_198" style:display-name="ListLabel 198" style:family="text"/>
    <style:style style:name="ListLabel_20_199" style:display-name="ListLabel 199" style:family="text"/>
    <style:style style:name="ListLabel_20_200" style:display-name="ListLabel 200" style:family="text">
      <style:text-properties style:font-name-complex="Courier New1" style:font-family-complex="'Courier New'" style:font-family-generic-complex="system" style:font-pitch-complex="variable"/>
    </style:style>
    <style:style style:name="ListLabel_20_201" style:display-name="ListLabel 201" style:family="text"/>
    <style:style style:name="ListLabel_20_202" style:display-name="ListLabel 202" style:family="text"/>
    <style:style style:name="ListLabel_20_203" style:display-name="ListLabel 203" style:family="text">
      <style:text-properties style:font-name-complex="Courier New1" style:font-family-complex="'Courier New'" style:font-family-generic-complex="system" style:font-pitch-complex="variable"/>
    </style:style>
    <style:style style:name="ListLabel_20_204" style:display-name="ListLabel 204" style:family="text"/>
    <style:style style:name="ListLabel_20_205" style:display-name="ListLabel 205" style:family="text"/>
    <style:style style:name="ListLabel_20_206" style:display-name="ListLabel 206" style:family="text">
      <style:text-properties style:font-name-complex="Courier New1" style:font-family-complex="'Courier New'" style:font-family-generic-complex="system" style:font-pitch-complex="variable"/>
    </style:style>
    <style:style style:name="ListLabel_20_207" style:display-name="ListLabel 207" style:family="text"/>
    <style:style style:name="ListLabel_20_208" style:display-name="ListLabel 208" style:family="text"/>
    <style:style style:name="ListLabel_20_209" style:display-name="ListLabel 209" style:family="text">
      <style:text-properties style:font-name-complex="Courier New1" style:font-family-complex="'Courier New'" style:font-family-generic-complex="system" style:font-pitch-complex="variable"/>
    </style:style>
    <style:style style:name="ListLabel_20_210" style:display-name="ListLabel 210" style:family="text"/>
    <style:style style:name="ListLabel_20_211" style:display-name="ListLabel 211" style:family="text"/>
    <style:style style:name="ListLabel_20_212" style:display-name="ListLabel 212" style:family="text">
      <style:text-properties style:font-name-complex="Courier New1" style:font-family-complex="'Courier New'" style:font-family-generic-complex="system" style:font-pitch-complex="variable"/>
    </style:style>
    <style:style style:name="ListLabel_20_213" style:display-name="ListLabel 213" style:family="text"/>
    <style:style style:name="ListLabel_20_214" style:display-name="ListLabel 214" style:family="text"/>
    <style:style style:name="ListLabel_20_215" style:display-name="ListLabel 215" style:family="text">
      <style:text-properties style:font-name-complex="Courier New1" style:font-family-complex="'Courier New'" style:font-family-generic-complex="system" style:font-pitch-complex="variable"/>
    </style:style>
    <style:style style:name="ListLabel_20_216" style:display-name="ListLabel 216" style:family="text"/>
    <style:style style:name="ListLabel_20_217" style:display-name="ListLabel 217" style:family="text"/>
    <style:style style:name="ListLabel_20_218" style:display-name="ListLabel 218" style:family="text">
      <style:text-properties style:font-name-complex="Courier New1" style:font-family-complex="'Courier New'" style:font-family-generic-complex="system" style:font-pitch-complex="variable"/>
    </style:style>
    <style:style style:name="ListLabel_20_219" style:display-name="ListLabel 219" style:family="text"/>
    <style:style style:name="ListLabel_20_220" style:display-name="ListLabel 220" style:family="text"/>
    <style:style style:name="ListLabel_20_221" style:display-name="ListLabel 221" style:family="text">
      <style:text-properties style:font-name-complex="Courier New1" style:font-family-complex="'Courier New'" style:font-family-generic-complex="system" style:font-pitch-complex="variable"/>
    </style:style>
    <style:style style:name="ListLabel_20_222" style:display-name="ListLabel 222" style:family="text"/>
    <style:style style:name="ListLabel_20_223" style:display-name="ListLabel 223" style:family="text"/>
    <style:style style:name="ListLabel_20_224" style:display-name="ListLabel 224" style:family="text">
      <style:text-properties style:font-name-complex="Courier New1" style:font-family-complex="'Courier New'" style:font-family-generic-complex="system" style:font-pitch-complex="variable"/>
    </style:style>
    <style:style style:name="ListLabel_20_225" style:display-name="ListLabel 225" style:family="text"/>
    <style:style style:name="ListLabel_20_226" style:display-name="ListLabel 226" style:family="text"/>
    <style:style style:name="ListLabel_20_227" style:display-name="ListLabel 227" style:family="text">
      <style:text-properties style:font-name-complex="Courier New1" style:font-family-complex="'Courier New'" style:font-family-generic-complex="system" style:font-pitch-complex="variable"/>
    </style:style>
    <style:style style:name="ListLabel_20_228" style:display-name="ListLabel 228" style:family="text"/>
    <style:style style:name="ListLabel_20_229" style:display-name="ListLabel 229" style:family="text"/>
    <style:style style:name="ListLabel_20_230" style:display-name="ListLabel 230" style:family="text">
      <style:text-properties style:font-name-complex="Courier New1" style:font-family-complex="'Courier New'" style:font-family-generic-complex="system" style:font-pitch-complex="variable"/>
    </style:style>
    <style:style style:name="ListLabel_20_231" style:display-name="ListLabel 231" style:family="text"/>
    <style:style style:name="ListLabel_20_232" style:display-name="ListLabel 232" style:family="text"/>
    <style:style style:name="ListLabel_20_233" style:display-name="ListLabel 233" style:family="text">
      <style:text-properties style:font-name-complex="Courier New1" style:font-family-complex="'Courier New'" style:font-family-generic-complex="system" style:font-pitch-complex="variable"/>
    </style:style>
    <style:style style:name="ListLabel_20_234" style:display-name="ListLabel 234" style:family="text"/>
    <style:style style:name="ListLabel_20_235" style:display-name="ListLabel 235" style:family="text"/>
    <style:style style:name="ListLabel_20_236" style:display-name="ListLabel 236" style:family="text">
      <style:text-properties style:font-name-complex="Courier New1" style:font-family-complex="'Courier New'" style:font-family-generic-complex="system" style:font-pitch-complex="variable"/>
    </style:style>
    <style:style style:name="ListLabel_20_237" style:display-name="ListLabel 237" style:family="text"/>
    <style:style style:name="ListLabel_20_238" style:display-name="ListLabel 238" style:family="text"/>
    <style:style style:name="ListLabel_20_239" style:display-name="ListLabel 239" style:family="text">
      <style:text-properties style:font-name-complex="Courier New1" style:font-family-complex="'Courier New'" style:font-family-generic-complex="system" style:font-pitch-complex="variable"/>
    </style:style>
    <style:style style:name="ListLabel_20_240" style:display-name="ListLabel 240" style:family="text"/>
    <style:style style:name="ListLabel_20_241" style:display-name="ListLabel 241" style:family="text"/>
    <style:style style:name="ListLabel_20_242" style:display-name="ListLabel 242" style:family="text">
      <style:text-properties style:font-name-complex="Courier New1" style:font-family-complex="'Courier New'" style:font-family-generic-complex="system" style:font-pitch-complex="variable"/>
    </style:style>
    <style:style style:name="ListLabel_20_243" style:display-name="ListLabel 243" style:family="text"/>
    <style:style style:name="ListLabel_20_244" style:display-name="ListLabel 244" style:family="text"/>
    <style:style style:name="ListLabel_20_245" style:display-name="ListLabel 245" style:family="text">
      <style:text-properties style:font-name-complex="Courier New1" style:font-family-complex="'Courier New'" style:font-family-generic-complex="system" style:font-pitch-complex="variable"/>
    </style:style>
    <style:style style:name="ListLabel_20_246" style:display-name="ListLabel 246" style:family="text"/>
    <style:style style:name="ListLabel_20_247" style:display-name="ListLabel 247" style:family="text"/>
    <style:style style:name="ListLabel_20_248" style:display-name="ListLabel 248" style:family="text">
      <style:text-properties style:font-name-complex="Courier New1" style:font-family-complex="'Courier New'" style:font-family-generic-complex="system" style:font-pitch-complex="variable"/>
    </style:style>
    <style:style style:name="ListLabel_20_249" style:display-name="ListLabel 249" style:family="text"/>
    <style:style style:name="ListLabel_20_250" style:display-name="ListLabel 250" style:family="text"/>
    <style:style style:name="ListLabel_20_251" style:display-name="ListLabel 251" style:family="text">
      <style:text-properties style:font-name-complex="Courier New1" style:font-family-complex="'Courier New'" style:font-family-generic-complex="system" style:font-pitch-complex="variable"/>
    </style:style>
    <style:style style:name="ListLabel_20_252" style:display-name="ListLabel 252" style:family="text"/>
    <style:style style:name="ListLabel_20_253" style:display-name="ListLabel 253" style:family="text"/>
    <style:style style:name="ListLabel_20_254" style:display-name="ListLabel 254" style:family="text">
      <style:text-properties style:font-name-complex="Courier New1" style:font-family-complex="'Courier New'" style:font-family-generic-complex="system" style:font-pitch-complex="variable"/>
    </style:style>
    <style:style style:name="ListLabel_20_255" style:display-name="ListLabel 255" style:family="text"/>
    <style:style style:name="ListLabel_20_256" style:display-name="ListLabel 256" style:family="text"/>
    <style:style style:name="ListLabel_20_257" style:display-name="ListLabel 257" style:family="text">
      <style:text-properties style:font-name-complex="Courier New1" style:font-family-complex="'Courier New'" style:font-family-generic-complex="system" style:font-pitch-complex="variable"/>
    </style:style>
    <style:style style:name="ListLabel_20_258" style:display-name="ListLabel 258" style:family="text"/>
    <style:style style:name="ListLabel_20_259" style:display-name="ListLabel 259" style:family="text"/>
    <style:style style:name="ListLabel_20_260" style:display-name="ListLabel 260" style:family="text">
      <style:text-properties style:font-name-complex="Courier New1" style:font-family-complex="'Courier New'" style:font-family-generic-complex="system" style:font-pitch-complex="variable"/>
    </style:style>
    <style:style style:name="ListLabel_20_261" style:display-name="ListLabel 261" style:family="text"/>
    <style:style style:name="ListLabel_20_262" style:display-name="ListLabel 262" style:family="text"/>
    <style:style style:name="ListLabel_20_263" style:display-name="ListLabel 263" style:family="text">
      <style:text-properties style:font-name-complex="Courier New1" style:font-family-complex="'Courier New'" style:font-family-generic-complex="system" style:font-pitch-complex="variable"/>
    </style:style>
    <style:style style:name="ListLabel_20_264" style:display-name="ListLabel 264" style:family="text"/>
    <style:style style:name="ListLabel_20_265" style:display-name="ListLabel 265" style:family="text"/>
    <style:style style:name="ListLabel_20_266" style:display-name="ListLabel 266" style:family="text">
      <style:text-properties style:font-name-complex="Courier New1" style:font-family-complex="'Courier New'" style:font-family-generic-complex="system" style:font-pitch-complex="variable"/>
    </style:style>
    <style:style style:name="ListLabel_20_267" style:display-name="ListLabel 267" style:family="text"/>
    <style:style style:name="ListLabel_20_268" style:display-name="ListLabel 268" style:family="text"/>
    <style:style style:name="ListLabel_20_269" style:display-name="ListLabel 269" style:family="text">
      <style:text-properties style:font-name-complex="Courier New1" style:font-family-complex="'Courier New'" style:font-family-generic-complex="system" style:font-pitch-complex="variable"/>
    </style:style>
    <style:style style:name="ListLabel_20_270" style:display-name="ListLabel 270" style:family="text"/>
    <style:style style:name="ListLabel_20_271" style:display-name="ListLabel 271" style:family="text"/>
    <style:style style:name="ListLabel_20_272" style:display-name="ListLabel 272" style:family="text">
      <style:text-properties style:font-name-complex="Courier New1" style:font-family-complex="'Courier New'" style:font-family-generic-complex="system" style:font-pitch-complex="variable"/>
    </style:style>
    <style:style style:name="ListLabel_20_273" style:display-name="ListLabel 273" style:family="text"/>
    <style:style style:name="ListLabel_20_274" style:display-name="ListLabel 274" style:family="text"/>
    <style:style style:name="ListLabel_20_275" style:display-name="ListLabel 275" style:family="text">
      <style:text-properties style:font-name-complex="Courier New1" style:font-family-complex="'Courier New'" style:font-family-generic-complex="system" style:font-pitch-complex="variable"/>
    </style:style>
    <style:style style:name="ListLabel_20_276" style:display-name="ListLabel 276" style:family="text"/>
    <style:style style:name="ListLabel_20_277" style:display-name="ListLabel 277" style:family="text"/>
    <style:style style:name="ListLabel_20_278" style:display-name="ListLabel 278" style:family="text">
      <style:text-properties style:font-name-complex="Courier New1" style:font-family-complex="'Courier New'" style:font-family-generic-complex="system" style:font-pitch-complex="variable"/>
    </style:style>
    <style:style style:name="ListLabel_20_279" style:display-name="ListLabel 279" style:family="text"/>
    <style:style style:name="ListLabel_20_280" style:display-name="ListLabel 280" style:family="text"/>
    <style:style style:name="ListLabel_20_281" style:display-name="ListLabel 281" style:family="text">
      <style:text-properties style:font-name-complex="Courier New1" style:font-family-complex="'Courier New'" style:font-family-generic-complex="system" style:font-pitch-complex="variable"/>
    </style:style>
    <style:style style:name="ListLabel_20_282" style:display-name="ListLabel 282" style:family="text"/>
    <style:style style:name="ListLabel_20_283" style:display-name="ListLabel 283" style:family="text"/>
    <style:style style:name="ListLabel_20_284" style:display-name="ListLabel 284" style:family="text">
      <style:text-properties style:font-name-complex="Courier New1" style:font-family-complex="'Courier New'" style:font-family-generic-complex="system" style:font-pitch-complex="variable"/>
    </style:style>
    <style:style style:name="ListLabel_20_285" style:display-name="ListLabel 285" style:family="text"/>
    <style:style style:name="ListLabel_20_286" style:display-name="ListLabel 286" style:family="text"/>
    <style:style style:name="ListLabel_20_287" style:display-name="ListLabel 287" style:family="text">
      <style:text-properties style:font-name-complex="Courier New1" style:font-family-complex="'Courier New'" style:font-family-generic-complex="system" style:font-pitch-complex="variable"/>
    </style:style>
    <style:style style:name="ListLabel_20_288" style:display-name="ListLabel 288" style:family="text"/>
    <style:style style:name="ListLabel_20_289" style:display-name="ListLabel 289" style:family="text"/>
    <style:style style:name="ListLabel_20_290" style:display-name="ListLabel 290" style:family="text">
      <style:text-properties style:font-name-complex="Courier New1" style:font-family-complex="'Courier New'" style:font-family-generic-complex="system" style:font-pitch-complex="variable"/>
    </style:style>
    <style:style style:name="ListLabel_20_291" style:display-name="ListLabel 291" style:family="text"/>
    <style:style style:name="ListLabel_20_292" style:display-name="ListLabel 292" style:family="text"/>
    <style:style style:name="ListLabel_20_293" style:display-name="ListLabel 293" style:family="text">
      <style:text-properties style:font-name-complex="Courier New1" style:font-family-complex="'Courier New'" style:font-family-generic-complex="system" style:font-pitch-complex="variable"/>
    </style:style>
    <style:style style:name="ListLabel_20_294" style:display-name="ListLabel 294" style:family="text"/>
    <style:style style:name="ListLabel_20_295" style:display-name="ListLabel 295" style:family="text"/>
    <style:style style:name="ListLabel_20_296" style:display-name="ListLabel 296" style:family="text">
      <style:text-properties style:font-name-complex="Courier New1" style:font-family-complex="'Courier New'" style:font-family-generic-complex="system" style:font-pitch-complex="variable"/>
    </style:style>
    <style:style style:name="ListLabel_20_297" style:display-name="ListLabel 297" style:family="text"/>
    <style:style style:name="ListLabel_20_298" style:display-name="ListLabel 298" style:family="text"/>
    <style:style style:name="ListLabel_20_299" style:display-name="ListLabel 299" style:family="text">
      <style:text-properties style:font-name-complex="Courier New1" style:font-family-complex="'Courier New'" style:font-family-generic-complex="system" style:font-pitch-complex="variable"/>
    </style:style>
    <style:style style:name="ListLabel_20_300" style:display-name="ListLabel 300" style:family="text"/>
    <style:style style:name="ListLabel_20_301" style:display-name="ListLabel 301" style:family="text"/>
    <style:style style:name="ListLabel_20_302" style:display-name="ListLabel 302" style:family="text">
      <style:text-properties style:font-name-complex="Courier New1" style:font-family-complex="'Courier New'" style:font-family-generic-complex="system" style:font-pitch-complex="variable"/>
    </style:style>
    <style:style style:name="ListLabel_20_303" style:display-name="ListLabel 303" style:family="text"/>
    <style:style style:name="ListLabel_20_304" style:display-name="ListLabel 304" style:family="text"/>
    <style:style style:name="ListLabel_20_305" style:display-name="ListLabel 305" style:family="text">
      <style:text-properties style:font-name-complex="Courier New1" style:font-family-complex="'Courier New'" style:font-family-generic-complex="system" style:font-pitch-complex="variable"/>
    </style:style>
    <style:style style:name="ListLabel_20_306" style:display-name="ListLabel 306" style:family="text"/>
    <style:style style:name="ListLabel_20_307" style:display-name="ListLabel 307" style:family="text"/>
    <style:style style:name="ListLabel_20_308" style:display-name="ListLabel 308" style:family="text">
      <style:text-properties style:font-name-complex="Courier New1" style:font-family-complex="'Courier New'" style:font-family-generic-complex="system" style:font-pitch-complex="variable"/>
    </style:style>
    <style:style style:name="ListLabel_20_309" style:display-name="ListLabel 309" style:family="text"/>
    <style:style style:name="ListLabel_20_310" style:display-name="ListLabel 310" style:family="text"/>
    <style:style style:name="ListLabel_20_311" style:display-name="ListLabel 311" style:family="text">
      <style:text-properties style:font-name-complex="Courier New1" style:font-family-complex="'Courier New'" style:font-family-generic-complex="system" style:font-pitch-complex="variable"/>
    </style:style>
    <style:style style:name="ListLabel_20_312" style:display-name="ListLabel 312" style:family="text"/>
    <style:style style:name="ListLabel_20_313" style:display-name="ListLabel 313" style:family="text"/>
    <style:style style:name="ListLabel_20_314" style:display-name="ListLabel 314" style:family="text">
      <style:text-properties style:font-name-complex="Courier New1" style:font-family-complex="'Courier New'" style:font-family-generic-complex="system" style:font-pitch-complex="variable"/>
    </style:style>
    <style:style style:name="ListLabel_20_315" style:display-name="ListLabel 315" style:family="text"/>
    <style:style style:name="ListLabel_20_316" style:display-name="ListLabel 316" style:family="text"/>
    <style:style style:name="ListLabel_20_317" style:display-name="ListLabel 317" style:family="text">
      <style:text-properties style:font-name-complex="Courier New1" style:font-family-complex="'Courier New'" style:font-family-generic-complex="system" style:font-pitch-complex="variable"/>
    </style:style>
    <style:style style:name="ListLabel_20_318" style:display-name="ListLabel 318" style:family="text"/>
    <style:style style:name="ListLabel_20_319" style:display-name="ListLabel 319" style:family="text"/>
    <style:style style:name="ListLabel_20_320" style:display-name="ListLabel 320" style:family="text">
      <style:text-properties style:font-name-complex="Courier New1" style:font-family-complex="'Courier New'" style:font-family-generic-complex="system" style:font-pitch-complex="variable"/>
    </style:style>
    <style:style style:name="ListLabel_20_321" style:display-name="ListLabel 321" style:family="text"/>
    <style:style style:name="ListLabel_20_322" style:display-name="ListLabel 322" style:family="text"/>
    <style:style style:name="ListLabel_20_323" style:display-name="ListLabel 323" style:family="text">
      <style:text-properties style:font-name-complex="Courier New1" style:font-family-complex="'Courier New'" style:font-family-generic-complex="system" style:font-pitch-complex="variable"/>
    </style:style>
    <style:style style:name="ListLabel_20_324" style:display-name="ListLabel 324"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429cm" fo:margin-left="0.631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429cm" fo:margin-left="2.251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429cm" fo:margin-left="3.868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429cm" fo:margin-left="5.484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429cm" fo:margin-left="7.101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429cm" fo:margin-left="8.719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429cm" fo:margin-left="10.335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429cm" fo:margin-left="11.952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429cm" fo:margin-left="13.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429cm" fo:margin-left="0.631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429cm" fo:margin-left="2.251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429cm" fo:margin-left="3.868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429cm" fo:margin-left="5.484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429cm" fo:margin-left="7.101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429cm" fo:margin-left="8.719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429cm" fo:margin-left="10.335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429cm" fo:margin-left="11.952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429cm" fo:margin-left="13.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2"/>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2"/>
      </text:list-level-style-bullet>
      <text:list-level-style-bullet text:level="2" text:style-name="ListLabel_20_2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3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32"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3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35"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3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1.453cm"/>
        </style:list-level-properties>
        <style:text-properties style:font-name="Times New Roman2"/>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2.723cm"/>
        </style:list-level-properties>
        <style:text-properties style:font-name="Courier New2"/>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993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263cm"/>
        </style:list-level-properties>
        <style:text-properties style:font-name="Symbol1"/>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6.533cm"/>
        </style:list-level-properties>
        <style:text-properties style:font-name="Courier New2"/>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803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9.073cm"/>
        </style:list-level-properties>
        <style:text-properties style:font-name="Symbol1"/>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0.343cm"/>
        </style:list-level-properties>
        <style:text-properties style:font-name="Courier New2"/>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61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453cm"/>
        </style:list-level-properties>
        <style:text-properties style:font-name="Times New Roman2"/>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2.723cm"/>
        </style:list-level-properties>
        <style:text-properties style:font-name="Courier New2"/>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993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263cm"/>
        </style:list-level-properties>
        <style:text-properties style:font-name="Symbol1"/>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6.533cm"/>
        </style:list-level-properties>
        <style:text-properties style:font-name="Courier New2"/>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803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9.073cm"/>
        </style:list-level-properties>
        <style:text-properties style:font-name="Symbol1"/>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0.343cm"/>
        </style:list-level-properties>
        <style:text-properties style:font-name="Courier New2"/>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61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475cm"/>
        </style:list-level-properties>
        <style:text-properties style:font-name="Times New Roman2"/>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745cm"/>
        </style:list-level-properties>
        <style:text-properties style:font-name="Courier New2"/>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4.015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285cm"/>
        </style:list-level-properties>
        <style:text-properties style:font-name="Symbol1"/>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555cm"/>
        </style:list-level-properties>
        <style:text-properties style:font-name="Courier New2"/>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825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9.095cm"/>
        </style:list-level-properties>
        <style:text-properties style:font-name="Symbol1"/>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365cm"/>
        </style:list-level-properties>
        <style:text-properties style:font-name="Courier New2"/>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6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376cm"/>
        </style:list-level-properties>
        <style:text-properties style:font-name="Times New Roman2"/>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646cm"/>
        </style:list-level-properties>
        <style:text-properties style:font-name="Courier New2"/>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916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186cm"/>
        </style:list-level-properties>
        <style:text-properties style:font-name="Symbol1"/>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456cm"/>
        </style:list-level-properties>
        <style:text-properties style:font-name="Courier New2"/>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726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996cm"/>
        </style:list-level-properties>
        <style:text-properties style:font-name="Symbol1"/>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266cm"/>
        </style:list-level-properties>
        <style:text-properties style:font-name="Courier New2"/>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53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376cm"/>
        </style:list-level-properties>
        <style:text-properties style:font-name="Times New Roman2"/>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646cm"/>
        </style:list-level-properties>
        <style:text-properties style:font-name="Courier New2"/>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916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186cm"/>
        </style:list-level-properties>
        <style:text-properties style:font-name="Symbol1"/>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456cm"/>
        </style:list-level-properties>
        <style:text-properties style:font-name="Courier New2"/>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726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996cm"/>
        </style:list-level-properties>
        <style:text-properties style:font-name="Symbol1"/>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266cm"/>
        </style:list-level-properties>
        <style:text-properties style:font-name="Courier New2"/>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53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14cm" fo:margin-left="1.453cm"/>
        </style:list-level-properties>
        <style:text-properties style:font-name="Symbol1"/>
      </text:list-level-style-bullet>
      <text:list-level-style-bullet text:level="2" text:style-name="ListLabel_20_146" loext:num-list-format="•" style:num-suffix="•" text:bullet-char="•">
        <style:list-level-properties text:list-level-position-and-space-mode="label-alignment">
          <style:list-level-label-alignment text:label-followed-by="listtab" fo:text-indent="-0.614cm" fo:margin-left="2.981cm"/>
        </style:list-level-properties>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14cm" fo:margin-left="4.517cm"/>
        </style:list-level-propertie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14cm" fo:margin-left="6.052cm"/>
        </style:list-level-properties>
      </text:list-level-style-bullet>
      <text:list-level-style-bullet text:level="5" text:style-name="ListLabel_20_149" loext:num-list-format="•" style:num-suffix="•" text:bullet-char="•">
        <style:list-level-properties text:list-level-position-and-space-mode="label-alignment">
          <style:list-level-label-alignment text:label-followed-by="listtab" fo:text-indent="-0.614cm" fo:margin-left="7.588cm"/>
        </style:list-level-properties>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14cm" fo:margin-left="9.125cm"/>
        </style:list-level-propertie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14cm" fo:margin-left="10.659cm"/>
        </style:list-level-properties>
      </text:list-level-style-bullet>
      <text:list-level-style-bullet text:level="8" text:style-name="ListLabel_20_152" loext:num-list-format="•" style:num-suffix="•" text:bullet-char="•">
        <style:list-level-properties text:list-level-position-and-space-mode="label-alignment">
          <style:list-level-label-alignment text:label-followed-by="listtab" fo:text-indent="-0.614cm" fo:margin-left="12.196cm"/>
        </style:list-level-properties>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14cm" fo:margin-left="13.73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614cm" fo:margin-left="1.453cm"/>
        </style:list-level-properties>
        <style:text-properties style:font-name="Symbol1"/>
      </text:list-level-style-bullet>
      <text:list-level-style-bullet text:level="2" text:style-name="ListLabel_20_155" loext:num-list-format="•" style:num-suffix="•" text:bullet-char="•">
        <style:list-level-properties text:list-level-position-and-space-mode="label-alignment">
          <style:list-level-label-alignment text:label-followed-by="listtab" fo:text-indent="-0.614cm" fo:margin-left="2.981cm"/>
        </style:list-level-properties>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614cm" fo:margin-left="4.517cm"/>
        </style:list-level-propertie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614cm" fo:margin-left="6.052cm"/>
        </style:list-level-propertie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0.614cm" fo:margin-left="7.588cm"/>
        </style:list-level-propertie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614cm" fo:margin-left="9.125cm"/>
        </style:list-level-propertie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614cm" fo:margin-left="10.659cm"/>
        </style:list-level-propertie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0.614cm" fo:margin-left="12.196cm"/>
        </style:list-level-propertie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614cm" fo:margin-left="13.73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167"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170"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17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17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176"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17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179"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18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18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18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185"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18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188"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18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194"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197"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0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20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0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0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0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09"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21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1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12"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21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1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15"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21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17" loext:num-list-format="" style:num-suffix="" text:bullet-char="">
        <style:list-level-properties text:list-level-position-and-space-mode="label-alignment">
          <style:list-level-label-alignment text:label-followed-by="listtab" text:list-tab-stop-position="1.134cm" fo:text-indent="-0.635cm" fo:margin-left="1.134cm"/>
        </style:list-level-properties>
        <style:text-properties style:font-name="Wingdings"/>
      </text:list-level-style-bullet>
      <text:list-level-style-bullet text:level="2" text:style-name="ListLabel_20_21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21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21"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22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2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24"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22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26" loext:num-list-format="" style:num-suffix="" text:bullet-char="">
        <style:list-level-properties text:list-level-position-and-space-mode="label-alignment">
          <style:list-level-label-alignment text:label-followed-by="listtab" text:list-tab-stop-position="1.134cm" fo:text-indent="-0.635cm" fo:margin-left="1.134cm"/>
        </style:list-level-properties>
        <style:text-properties style:font-name="Wingdings"/>
      </text:list-level-style-bullet>
      <text:list-level-style-bullet text:level="2" text:style-name="ListLabel_20_22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22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30"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23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3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33"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23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3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36"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23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3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39"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24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4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42"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24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44"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45"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246"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47"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48"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249"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50"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51"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252"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5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25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25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5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57"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25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5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60"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26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26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26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26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6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66"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26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6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69"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27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27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72"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27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7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75"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27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7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78"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27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280"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81"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28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8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84"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28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8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87"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28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28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29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29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9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9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29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9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9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29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29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29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2"/>
      </text:list-level-style-bullet>
      <text:list-level-style-bullet text:level="3" text:style-name="ListLabel_20_30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30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302"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2"/>
      </text:list-level-style-bullet>
      <text:list-level-style-bullet text:level="6" text:style-name="ListLabel_20_30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30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305"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2"/>
      </text:list-level-style-bullet>
      <text:list-level-style-bullet text:level="9" text:style-name="ListLabel_20_30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08"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30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11"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31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1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14"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31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316"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17"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text:style-name="ListLabel_20_31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20"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32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2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23"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32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Motiv Office">
      <loext:theme-colors loext:name="Kancelář">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787cm" fo:margin-bottom="1.374cm" fo:margin-left="2.293cm" fo:margin-right="1.905cm" style:writing-mode="lr-tb" style:layout-grid-color="#c0c0c0" style:layout-grid-lines="2522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319cm" fo:margin-left="0cm" fo:margin-right="0cm" fo:margin-top="0.219cm" style:dynamic-spacing="true"/>
      </style:footer-style>
    </style:page-layout>
    <style:page-layout style:name="Mpm2">
      <style:page-layout-properties fo:page-width="21.001cm" fo:page-height="29.7cm" style:num-format="1" style:print-orientation="portrait" fo:margin-top="2.328cm" fo:margin-bottom="1.374cm" fo:margin-left="2.293cm" fo:margin-right="1.905cm" style:writing-mode="lr-tb" style:layout-grid-color="#c0c0c0" style:layout-grid-lines="25679"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319cm" fo:margin-left="0cm" fo:margin-right="0cm" fo:margin-top="0.21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text:page-number></text:p>
        <text:p text:style-name="Footer"/>
      </style:footer>
    </style:master-page>
    <style:master-page style:name="Converted1" style:page-layout-name="Mpm2" draw:style-name="Mdp1">
      <style:footer>
        <text:p text:style-name="MP1"><text:page-number text:select-page="current">8</text:page-number></text:p>
        <text:p text:style-name="Footer"/>
      </style:footer>
    </style:master-page>
    <style:master-page style:name="Converted2" style:page-layout-name="Mpm2" draw:style-name="Mdp1">
      <style:footer>
        <text:p text:style-name="MP1"><text:page-number text:select-page="current">28</text:page-number></text:p>
        <text:p text:style-name="Footer"/>
      </style:footer>
    </style:master-page>
    <style:master-page style:name="Converted3" style:page-layout-name="Mpm2" draw:style-name="Mdp1">
      <style:footer>
        <text:p text:style-name="MP1"><text:page-number text:select-page="current">0</text:page-number></text:p>
        <text:p text:style-name="Footer"/>
      </style:footer>
    </style:master-page>
    <style:master-page style:name="Converted4" style:page-layout-name="Mpm1" draw:style-name="Mdp1">
      <style:footer>
        <text:p text:style-name="MP1"><text:page-number text:select-page="current">0</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Š Markvartice</meta:initial-creator>
    <meta:editing-cycles>16</meta:editing-cycles>
    <meta:print-date>2024-08-26T11:20:00</meta:print-date>
    <meta:creation-date>2023-08-24T10:50:00</meta:creation-date>
    <dc:date>2026-08-30T16:44:48.956000000</dc:date>
    <meta:editing-duration>P1DT12H28M41S</meta:editing-duration>
    <meta:generator>EasyOffice/7.6.2.1.0$Windows_X86_64 LibreOffice_project/0bc4d647150f05f02b71ccb5539a4012b57f1faf</meta:generator>
    <meta:document-statistic meta:table-count="0" meta:image-count="1" meta:object-count="0" meta:page-count="28" meta:paragraph-count="724" meta:word-count="8511" meta:character-count="58700" meta:non-whitespace-character-count="50171"/>
    <meta:user-defined meta:name="AppVersion">15.0000</meta:user-defined>
    <meta:template xlink:type="simple" xlink:actuate="onRequest" xlink:title="Normal.dotm" xlink:href=""/>
  </office:meta>
</office:document-meta>
</file>