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text-properties fo:font-weight="bold" style:font-weight-asian="bold"/>
    </style:style>
    <style:style style:name="P2" style:family="paragraph" style:parent-style-name="Standard">
      <style:text-properties fo:font-size="14pt" fo:font-weight="bold" style:font-size-asian="14pt" style:font-weight-asian="bold" style:font-size-complex="14pt"/>
    </style:style>
    <style:style style:name="P3" style:family="paragraph" style:parent-style-name="Standard">
      <style:text-properties fo:font-size="14pt" style:text-underline-style="solid" style:text-underline-width="auto" style:text-underline-color="font-color" fo:font-weight="bold" style:font-size-asian="14pt" style:font-weight-asian="bold" style:font-size-complex="14pt"/>
    </style:style>
    <style:style style:name="P4" style:family="paragraph" style:parent-style-name="Standard">
      <style:text-properties fo:font-size="14pt" style:font-size-asian="14pt" style:font-size-complex="14pt"/>
    </style:style>
    <style:style style:name="P5" style:family="paragraph" style:parent-style-name="Standard">
      <style:text-properties fo:font-size="20pt" style:text-underline-style="solid" style:text-underline-width="auto" style:text-underline-color="font-color" fo:font-weight="bold" style:font-size-asian="20pt" style:font-weight-asian="bold" style:font-size-complex="20pt"/>
    </style:style>
    <style:style style:name="P6" style:family="paragraph" style:parent-style-name="Standard">
      <style:text-properties fo:font-size="14pt" style:text-underline-style="solid" style:text-underline-width="auto" style:text-underline-color="font-color" fo:font-weight="bold" style:font-size-asian="14pt" style:font-weight-asian="bold" style:font-size-complex="14pt"/>
    </style:style>
    <style:style style:name="P7" style:family="paragraph" style:parent-style-name="Standard">
      <style:text-properties fo:font-size="14pt" fo:font-weight="bold" style:font-size-asian="14pt" style:font-weight-asian="bold" style:font-size-complex="14pt"/>
    </style:style>
    <style:style style:name="T1" style:family="text">
      <style:text-properties fo:font-weight="bold" style:font-weight-asian="bold"/>
    </style:style>
    <style:style style:name="T2" style:family="text">
      <style:text-properties fo:font-size="14pt" style:text-underline-style="solid" style:text-underline-width="auto" style:text-underline-color="font-color" fo:font-weight="bold" style:font-size-asian="14pt" style:font-weight-asian="bold" style:font-size-complex="14pt"/>
    </style:style>
    <style:style style:name="T3" style:family="text">
      <style:text-properties fo:font-size="14pt" fo:font-weight="bold" style:font-size-asian="14pt" style:font-weight-asian="bold" style:font-size-complex="14pt"/>
    </style:style>
    <style:style style:name="T4" style:family="text">
      <style:text-properties fo:font-size="20pt" style:text-underline-style="solid" style:text-underline-width="auto" style:text-underline-color="font-color" fo:font-weight="bold" style:font-size-asian="20pt" style:font-weight-asian="bold" style:font-size-complex="20pt"/>
    </style:style>
    <style:style style:name="T5" style:family="text">
      <style:text-properties officeooo:rsid="00123fdb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Mateřská škola Markvartice,příspěvková organizace, Markvartice 42, </text:p>
      <text:p text:style-name="Standard"><text:span text:style-name="T3"><text:s text:c="30"/></text:span><text:span text:style-name="T2">PSČ 675 22 Stařeč <text:s text:c="2"/></text:span></text:p>
      <text:p text:style-name="P2"><text:s text:c="23"/><text:span text:style-name="T3"/></text:p>
      <text:p text:style-name="P3"/>
      <text:p text:style-name="P1"><text:s text:c="24"/></text:p>
      <text:p text:style-name="P1"/>
      <text:p text:style-name="Standard"><text:span text:style-name="T1"><text:s text:c="31"/></text:span><text:span text:style-name="T4">ORGANIZAČNÍ ŘÁD</text:span></text:p>
      <text:p text:style-name="P5"/>
      <text:p text:style-name="Standard">Obec Markvartice přiznala právní subjektivitu Mateřské škole Markvartice na základě zřizovací listiny ze dne 11. 10. 2002, včetně doplňku ze dne 29. 1. 2003 ve smyslu § 14, odst. 2 zákona č.564/1990 Sb., o státní správě a samosprávě ve školství, ve znění pozdějších úprav včetně novely č.284/2002 Sb.</text:p>
      <text:p text:style-name="Standard"/>
      <text:p text:style-name="Standard"/>
      <text:p text:style-name="P2">1. Základní ustanovení</text:p>
      <text:p text:style-name="P2"/>
      <text:p text:style-name="Standard">Mateřská škola Markvartice byla zřízena jako samostatný právní subjekt k 1. 1. 2003, s vymezením úkolů ve zřizovací listině, má identifikační číslo – 709 95 184 a identifikátor předškolního zařízení 600 121 208.</text:p>
      <text:p text:style-name="Standard">Škola byla zařazena do sítě škol rozhodnutím KÚ č.j. KUJI 3717/2002 OŠMS ze dne 30. 12. 2002 podle § 13a,odst.2 písm.a) zákona č.564/1990 Sb., ve znění pozdějších předpisů.</text:p>
      <text:p text:style-name="Standard"/>
      <text:p text:style-name="Standard"/>
      <text:p text:style-name="P2">2. Poslání školy a její úkoly</text:p>
      <text:p text:style-name="P2"/>
      <text:p text:style-name="Standard">Základním posláním školy je v návaznosti na výchovu dětí v rodině a v součinnosti s rodinou zajišťovat všestrannou péči dětem zpravidla ve věku od tří (2) do šesti (7)let realizací výchovných programů, podporující zdravý tělesný, psychický a sociální vývoj dítěte a přispívající ke zvýšení sociálně kulturní úrovně péče o děti a vytvářející základní předpoklady pozdějšího vzdělávání dětí.</text:p>
      <text:p text:style-name="Standard">Sídlo školy je v obci Markvartice.</text:p>
      <text:p text:style-name="Standard"/>
      <text:p text:style-name="Standard"/>
      <text:p text:style-name="P2">3. Řízení a vedení školy</text:p>
      <text:p text:style-name="P2"/>
      <text:p text:style-name="Standard">Státní správu vůči škole realizuje krajský úřad Vysočina, samosprávu pak obec Markvartice, která je zřizovatelem školy.</text:p>
      <text:p text:style-name="Standard">V čele školy je ředitel, jako statutární orgán, kterého jmenuje v souladu s § 166 odst. 2 zákona č.561/2004 Sb., zřizovatel.</text:p>
      <text:p text:style-name="Standard">Ředitel jedná za školu jejím jménem ve všech právních vztazích.</text:p>
      <text:p text:style-name="Standard">Její povinnosti jsou dvojí:- <text:s/>výchovně vzdělávací, které stanoví § 33-35 zákona č. 561/2004 <text:s text:c="3"/></text:p>
      <text:p text:style-name="Standard"><text:s text:c="45"/>Sb. a vyhláška MŠMT ČR č. 147/2005 Sb. o předškolním </text:p>
      <text:p text:style-name="Standard"><text:s text:c="45"/>vzdělávání, dle pozdějších předpisů</text:p>
      <text:p text:style-name="Standard"><text:s text:c="41"/>- <text:s text:c="2"/>jako vedoucí organizace, kde povinnosti stanoví občanský <text:s text:c="3"/></text:p>
      <text:p text:style-name="Standard"><text:s text:c="45"/>zákoník, zákoník práce, obchodní zákoník, různé předpisy, apod.</text:p>
      <text:p text:style-name="Standard">Vnitřní organizační strukturu školy stanoví organizační řád školy, který vydává ředitel školy ve smyslu § 9, odst. 1 ZP.</text:p>
      <text:p text:style-name="Standard"><text:soft-page-break/><text:span text:style-name="T3">4. Organizace mateřské školy</text:span><text:span text:style-name="T3"/></text:p>
      <text:p text:style-name="P2"/>
      <text:p text:style-name="Standard">Školní rok začíná1.září a končí 31. srpna následujícího kalendářního roku.</text:p>
      <text:p text:style-name="Standard">Předškolní vzdělávání je zpravidla pro děti od tří do šesti let (do sedmi let pro děti s odloženou školní docházkou). </text:p>
      <text:p text:style-name="Standard">Naše mateřská škola má jednu třídu, kde jsou děti všech věkových kategorií.</text:p>
      <text:p text:style-name="Standard">Mateřská škola může organizovat zotavovací pobyty dětí ve zdravotně příznivém prostředí, bez přerušení vzdělávání. Školní výlety a další akce související s výchovně vzdělávací činností školy.</text:p>
      <text:p text:style-name="Standard">Při přijetí dítěte do mateřské školy stanoví ředitel po dohodě se zákonnými zástupci dítěte, dny docházky dítěte do mateřské školy a délku pobytu v těchto dnech v mateřské škole.</text:p>
      <text:p text:style-name="Standard"/>
      <text:p text:style-name="Standard"/>
      <text:p text:style-name="P2">5. Zaměstnanci</text:p>
      <text:p text:style-name="P2"/>
      <text:p text:style-name="Standard">Ve škole pracují převážně tři zaměstnanci – ředitel, učitel, <text:span text:style-name="T5">školní asistent</text:span>, školnice (současně je pracovnicí obchodního provozu) a účetní školy na dohodu. Rozsah povinnosti zaměstnanců, vymezení jejich práv a odpovědnosti stanoví pracovní smlouvy, náplně práce, organizační a pracovní řád.</text:p>
      <text:p text:style-name="Standard">Pracovně právní vztahy zaměstnanců školy se řídí obecně závaznými právními předpisy a pokyny MŠMT ČR a KÚ.</text:p>
      <text:p text:style-name="Standard">Mzdové podmínky zaměstnanců školy stanoví právní předpisy, především zákon č. 262/2006 Sb., ZP a nařízení vlády č. 564/2006 Sb., o platových poměrech zaměstnanců ve veřejných službách a správě, dle pozdějších předpisů.</text:p>
      <text:p text:style-name="Standard"/>
      <text:p text:style-name="Standard"/>
      <text:p text:style-name="P2">6. Doplňková činnost školy</text:p>
      <text:p text:style-name="P2"/>
      <text:p text:style-name="Standard">Škola je příspěvkovou organizací a hospodaří v rámci svého rozpočtu s rozpočtovými prostředky, stanovenými zřizovatelem.</text:p>
      <text:p text:style-name="Standard">Vztah k nemovitostem je řešen nájemní smlouvou (smlouva o výpůjčce) podle občanského zákoníku.</text:p>
      <text:p text:style-name="Standard">KÚ poskytuje škole finanční prostředky na platy a náhrady platů, na odměny za pracovní pohotovost, odstupné, na náklady na zvláštním způsobem stanovené odvody do sociálních a zdravotních fondů a ostatní náklady vyplývajících z pracovněprávních vztahů.</text:p>
      <text:p text:style-name="Standard"/>
      <text:p text:style-name="Standard"/>
      <text:p text:style-name="P2">7. Závěrečná ustanovení</text:p>
      <text:p text:style-name="P2"/>
      <text:p text:style-name="Standard">Tento statut nabývá účinnosti od 1. 9. 2023. Každá změna musí být projednána se zřizovatelem a musí být realizována písemně jako dodatek ke statutu.</text:p>
      <text:p text:style-name="Standard"/>
      <text:p text:style-name="Standard"/>
      <text:p text:style-name="Standard"/>
      <text:p text:style-name="Standard"/>
      <text:p text:style-name="Standard">V Markvarticích dne 4. 8. 2023 <text:s text:c="51"/>………………………..</text:p>
      <text:p text:style-name="Standard"><text:s text:c="112"/>ředitel školy </text:p>
      <text:p text:style-name="P4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cs" fo:country="CZ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Liberation Serif" fo:font-size="12pt" fo:language="cs" fo:country="CZ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loext:opacity="0%" style:font-name="Times New Roman" fo:font-family="'Times New Roman'" style:font-family-generic="roman" style:font-pitch="variable" fo:font-size="12pt" fo:language="cs" fo:country="CZ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Text_20_bubliny" style:display-name="Text bubliny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WW8Num1z0" style:family="text">
      <style:text-properties fo:font-size="14pt" fo:font-weight="bold" style:font-size-asian="14pt" style:font-weight-asian="bold"/>
    </style:style>
    <style:style style:name="Standardní_20_písmo_20_odstavce" style:display-name="Standardní písmo odstavce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499cm" fo:margin-right="2.499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Mateřská škola Markvartice,příspěvková organizace,Markvartice 42, </dc:title>
    <dc:subject/>
    <meta:keyword/>
    <dc:description/>
    <meta:initial-creator>MŠ Markvartice</meta:initial-creator>
    <meta:creation-date>2008-08-08T09:45:00</meta:creation-date>
    <dc:date>2026-08-30T17:08:26.450000000</dc:date>
    <meta:print-date>2023-08-28T08:23:00</meta:print-date>
    <meta:editing-cycles>30</meta:editing-cycles>
    <meta:editing-duration>PT2H2M57S</meta:editing-duration>
    <meta:generator>EasyOffice/7.6.2.1.0$Windows_X86_64 LibreOffice_project/0bc4d647150f05f02b71ccb5539a4012b57f1faf</meta:generator>
    <meta:document-statistic meta:table-count="0" meta:image-count="0" meta:object-count="0" meta:page-count="2" meta:paragraph-count="40" meta:word-count="597" meta:character-count="4477" meta:non-whitespace-character-count="3451"/>
  </office:meta>
</office:document-meta>
</file>